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17410cc098ecef68d70b4a64a2d0f09.jpg"/>
  <manifest:file-entry manifest:media-type="image/jpeg" manifest:full-path="Pictures/aae0dcf1a7155f68a9ed701777dcc624.jpg"/>
  <manifest:file-entry manifest:media-type="image/jpeg" manifest:full-path="Pictures/1b7663707b97e4c2c1e1a2f80f67f667.jpg"/>
  <manifest:file-entry manifest:media-type="image/jpeg" manifest:full-path="Pictures/8e46c89f90d846543e0eaa41851d1ce4.jpg"/>
  <manifest:file-entry manifest:media-type="image/jpeg" manifest:full-path="Pictures/0e0c5d51fb9a1a682c37eaf387bd936e.jpg"/>
  <manifest:file-entry manifest:media-type="image/jpeg" manifest:full-path="Pictures/b61b332ccc41c49ba1e0dd661984a64b.jpg"/>
  <manifest:file-entry manifest:media-type="image/jpeg" manifest:full-path="Pictures/c7502ad9b01b3e44695fbadb64645f58.jpg"/>
  <manifest:file-entry manifest:media-type="image/jpeg" manifest:full-path="Pictures/d4b8f7fc4581d00c643a9f6a16b00e40.jpg"/>
  <manifest:file-entry manifest:media-type="image/jpeg" manifest:full-path="Pictures/fb25d49bca022de74c1e55de65d1108e.jpg"/>
  <manifest:file-entry manifest:media-type="image/jpeg" manifest:full-path="Pictures/1959d5796bc8795a0538f75b0af442bc.jpg"/>
  <manifest:file-entry manifest:media-type="image/jpeg" manifest:full-path="Pictures/f575a3e9d27cfc62a96915d8edbdf205.jpg"/>
  <manifest:file-entry manifest:media-type="image/jpeg" manifest:full-path="Pictures/95d545dddfa6106666ffa36ff623deeb.jpg"/>
  <manifest:file-entry manifest:media-type="image/jpeg" manifest:full-path="Pictures/ebfb68b9eac037d9e6ec4b87be9fea06.jpg"/>
  <manifest:file-entry manifest:media-type="image/jpeg" manifest:full-path="Pictures/569df993c1faf3eff008441275a1e6fa.jpg"/>
  <manifest:file-entry manifest:media-type="image/jpeg" manifest:full-path="Pictures/a6426195b472de85ef1c1f95c2d94d86.jpg"/>
  <manifest:file-entry manifest:media-type="image/jpeg" manifest:full-path="Pictures/7032fd9b322f616fddda190e698c309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dministrateurs:3_migration_charte"/><text:bookmark-start text:name="__RefHeading___migration_d_une_charte_1"/><text:bookmark-start text:name="migration_d_une_charte"/>3. Migration d'une charte<text:bookmark-end text:name="__RefHeading___migration_d_une_charte_1"/><text:bookmark-end text:name="migration_d_une_charte"/></text:h>
      <text:h text:style-name="Heading_20_3" text:outline-level="3"><text:bookmark-start text:name="__RefHeading___encodage_2"/><text:bookmark-start text:name="encodage"/>3.1. Encodage<text:bookmark-end text:name="__RefHeading___encodage_2"/><text:bookmark-end text:name="encodage"/></text:h>
      <text:p text:style-name="Text_20_body">Dans chaque feuille XSL, il faut remplacer 
<draw:frame draw:style-name="media" draw:name="0" text:anchor-type="as-char" draw:z-index="0" svg:width="14.975416666667cm" svg:height="0.89958333333333cm"><draw:image xlink:href="Pictures/d17410cc098ecef68d70b4a64a2d0f09.jpg" xlink:type="simple" xlink:show="embed" xlink:actuate="onLoad"/></draw:frame>
par 
<draw:frame draw:style-name="media" draw:name="1" text:anchor-type="as-char" draw:z-index="1" svg:width="13.917083333333cm" svg:height="0.9525cm"><draw:image xlink:href="Pictures/aae0dcf1a7155f68a9ed701777dcc624.jpg" xlink:type="simple" xlink:show="embed" xlink:actuate="onLoad"/></draw:frame></text:p>
      <text:h text:style-name="Heading_20_3" text:outline-level="3"><text:bookmark-start text:name="__RefHeading___traitements_3"/><text:bookmark-start text:name="traitements"/>3.2. Traitements<text:bookmark-end text:name="__RefHeading___traitements_3"/><text:bookmark-end text:name="traitements"/></text:h>
      <text:p text:style-name="Text_20_body">Auparavant, il y avait par exemple une charte pour la génération en odt ou pdf, une autre charte pour une génération en html…
Par exemple, le fichier charte.xml d'une 1ère charte (génération en Open Office) était construit comme ci-dessous : </text:p>
      <text:p text:style-name="Text_20_body"><draw:frame draw:style-name="media" draw:name="2" text:anchor-type="as-char" draw:z-index="2" svg:width="16.377708333333cm" svg:height="6.1647916666667cm"><draw:image xlink:href="Pictures/1b7663707b97e4c2c1e1a2f80f67f667.jpg" xlink:type="simple" xlink:show="embed" xlink:actuate="onLoad"/></draw:frame></text:p>
      <text:p text:style-name="Text_20_body">Une 2ème charte (génération en html) avait un fichier charte.xml ressemblant à ce qui suit : 
<draw:frame draw:style-name="media" draw:name="3" text:anchor-type="as-char" draw:z-index="3" svg:width="17.991666666667cm" style:rel-width="100%" svg:height="5.08cm" style:rel-height="scale"><draw:image xlink:href="Pictures/8e46c89f90d846543e0eaa41851d1ce4.jpg" xlink:type="simple" xlink:show="embed" xlink:actuate="onLoad"/></draw:frame></text:p>
      <text:p text:style-name="Text_20_body">Dorénavant, une charte peut correspondre à plusieurs traitements (pdf, html…). Et le fichier charte.xml contient tous les traitements, comme vous pouvez le voir dans l'exemple ci-après :
<draw:frame draw:style-name="media" draw:name="4" text:anchor-type="as-char" draw:z-index="4" svg:width="17.93875cm" style:rel-width="100%" svg:height="21.11375cm" style:rel-height="scale"><draw:image xlink:href="Pictures/0e0c5d51fb9a1a682c37eaf387bd936e.jpg" xlink:type="simple" xlink:show="embed" xlink:actuate="onLoad"/></draw:frame></text:p>
      <text:p text:style-name="Text_20_body">De ce fait, l'arborescence est modifiée. On a toujours un répertoire portant le nom de la charte, mais ce qui est nécessaire pour générer n'est plus directement sous ce répertoire mais dans un sous-répertoire portant le nom du traitement.
L'arborescence d'une charte se présente comme ceci :</text:p>
      <text:p text:style-name="Text_20_body"><draw:frame draw:style-name="media" draw:name="5" text:anchor-type="as-char" draw:z-index="5" svg:width="4.1539583333333cm" style:rel-width="100%" svg:height="4.4714583333333cm" style:rel-height="scale"><draw:image xlink:href="Pictures/b61b332ccc41c49ba1e0dd661984a64b.jpg" xlink:type="simple" xlink:show="embed" xlink:actuate="onLoad"/></draw:frame>
<text:span text:style-name="Strong_20_Emphasis">Attention</text:span> : Le nom du répertoire doit être identique à la valeur de l'attribut “nature” d'un TRAITEMENTS dans charte.xml</text:p>
      <text:p text:style-name="Text_20_body">Il faut corriger la déclaration de la variable $cheminSite dans les fichiers XSL concernés.
Ainsi, dans les fichiers où la variable $cheminSite est définie, il faut remplacer :
<draw:frame draw:style-name="media" draw:name="6" text:anchor-type="as-char" draw:z-index="6" svg:width="17.4625cm" style:rel-width="100%" svg:height="2.0108333333333cm" style:rel-height="scale"><draw:image xlink:href="Pictures/c7502ad9b01b3e44695fbadb64645f58.jpg" xlink:type="simple" xlink:show="embed" xlink:actuate="onLoad"/></draw:frame></text:p>
      <text:p text:style-name="Text_20_body">par :
<draw:frame draw:style-name="media" draw:name="7" text:anchor-type="as-char" draw:z-index="7" svg:width="17.092083333333cm" style:rel-width="100%" svg:height="1.8520833333333cm" style:rel-height="scale"><draw:image xlink:href="Pictures/d4b8f7fc4581d00c643a9f6a16b00e40.jpg" xlink:type="simple" xlink:show="embed" xlink:actuate="onLoad"/></draw:frame></text:p>
      <text:h text:style-name="Heading_20_3" text:outline-level="3"><text:bookmark-start text:name="__RefHeading___traitement_preview_4"/><text:bookmark-start text:name="traitement_preview"/>3.3. Traitement Preview<text:bookmark-end text:name="__RefHeading___traitement_preview_4"/><text:bookmark-end text:name="traitement_preview"/></text:h>
      <text:p text:style-name="Text_20_body">Il y a plusieurs ajouts à faire pour qu'une charte puisse permettre la prévisualisation d'un cours développé dans ChainEdit.</text:p>
      <text:p text:style-name="Text_20_body">Dans un fichier javascript tout d'abord, il faut ajouter le code suivant :</text:p>
      <text:p text:style-name="Text_20_body"><draw:frame draw:style-name="media" draw:name="8" text:anchor-type="as-char" draw:z-index="8" svg:width="20.028958333333cm" style:rel-width="100%" svg:height="15.689791666667cm" style:rel-height="scale"><draw:image xlink:href="Pictures/fb25d49bca022de74c1e55de65d1108e.jpg" xlink:type="simple" xlink:show="embed" xlink:actuate="onLoad"/></draw:frame></text:p>
      <text:p text:style-name="Text_20_body">Ensuite, dans le fichier <text:span text:style-name="Emphasis">XXX_TEMPLATE.XSL</text:span>, il faut créer le <text:span text:style-name="Emphasis">“template”</text:span> suivante :</text:p>
      <text:p text:style-name="Text_20_body"><draw:frame draw:style-name="media" draw:name="9" text:anchor-type="as-char" draw:z-index="9" svg:width="18.547291666667cm" style:rel-width="100%" svg:height="22.463125cm" style:rel-height="scale"><draw:image xlink:href="Pictures/1959d5796bc8795a0538f75b0af442bc.jpg" xlink:type="simple" xlink:show="embed" xlink:actuate="onLoad"/></draw:frame></text:p>
      <text:p text:style-name="Text_20_body">Ce <text:span text:style-name="Emphasis">“template”</text:span> sera ensuite appelé pour chaque élément que l'on souhaite pouvoir modifier depuis l'aperçu : </text:p>
      <text:p text:style-name="Text_20_body"><draw:frame draw:style-name="media" draw:name="10" text:anchor-type="as-char" draw:z-index="10" svg:width="14.181666666667cm" svg:height="4.8947916666667cm"><draw:image xlink:href="Pictures/f575a3e9d27cfc62a96915d8edbdf205.jpg" xlink:type="simple" xlink:show="embed" xlink:actuate="onLoad"/></draw:frame></text:p>
      <text:p text:style-name="Text_20_body">Pour le paramètre <text:span text:style-name="Emphasis">“display”</text:span>, on peut choisir de passer les valeurs <text:span text:style-name="Emphasis">'inline'</text:span> ou <text:span text:style-name="Emphasis">'block'</text:span>, selon le type d'élément.</text:p>
      <text:p text:style-name="Text_20_body">Puis, dans le  fichier module.css, seront définis les styles utilisés :</text:p>
      <text:p text:style-name="Text_20_body"><draw:frame draw:style-name="media" draw:name="11" text:anchor-type="as-char" draw:z-index="11" svg:width="20.849166666667cm" style:rel-width="100%" svg:height="12.435416666667cm" style:rel-height="scale"><draw:image xlink:href="Pictures/95d545dddfa6106666ffa36ff623deeb.jpg" xlink:type="simple" xlink:show="embed" xlink:actuate="onLoad"/></draw:frame></text:p>
      <text:p text:style-name="Text_20_body">Il faut également ajouter l'icône cité ci-dessus <draw:frame draw:style-name="media" draw:name="12" text:anchor-type="as-char" draw:z-index="12" svg:width="8.810625cm" style:rel-width="100%" svg:height="0.9525cm" style:rel-height="scale"><draw:image xlink:href="Pictures/ebfb68b9eac037d9e6ec4b87be9fea06.jpg" xlink:type="simple" xlink:show="embed" xlink:actuate="onLoad"/></draw:frame> au bon endroit dans les ressources de la charte Preview.</text:p>
      <text:p text:style-name="Text_20_body">Ainsi, après avoir généré l'aperçu du module, il est possible de revenir dans la saisie, sur un élément précis, en cliquant sur l'icône figurant à la fin de cet élément dans l'aperçu :</text:p>
      <text:p text:style-name="Text_20_body"><draw:frame draw:style-name="media" draw:name="13" text:anchor-type="as-char" draw:z-index="13" svg:width="25.929166666667cm" style:rel-width="100%" svg:height="3.7041666666667cm" style:rel-height="scale"><draw:image xlink:href="Pictures/569df993c1faf3eff008441275a1e6fa.jpg" xlink:type="simple" xlink:show="embed" xlink:actuate="onLoad"/></draw:frame></text:p>
      <text:p text:style-name="Text_20_body"><draw:frame draw:style-name="media" draw:name="14" text:anchor-type="as-char" draw:z-index="14" svg:width="27.437291666667cm" style:rel-width="100%" svg:height="13.705416666667cm" style:rel-height="scale"><draw:image xlink:href="Pictures/a6426195b472de85ef1c1f95c2d94d86.jpg" xlink:type="simple" xlink:show="embed" xlink:actuate="onLoad"/></draw:frame></text:p>
      <text:h text:style-name="Heading_20_3" text:outline-level="3"><text:bookmark-start text:name="__RefHeading___integration_5"/><text:bookmark-start text:name="integration"/>3.4. Intégration<text:bookmark-end text:name="__RefHeading___integration_5"/><text:bookmark-end text:name="integration"/></text:h>
      <text:p text:style-name="Text_20_body">Pour intégrer la charte dans le nouveau ChainEdit, il faut aller dans la partie Administration / Gestion des configurations et cliquer sur l'icône <draw:frame draw:style-name="media" draw:name="15" text:anchor-type="as-char" draw:z-index="15" svg:width="0.58208333333333cm" svg:height="0.58208333333333cm"><draw:image xlink:href="Pictures/7032fd9b322f616fddda190e698c3093.jpg" xlink:type="simple" xlink:show="embed" xlink:actuate="onLoad"/></draw:frame> pour gérer les fichiers.
En se positionnant sur le dossier à la racine, portant le nom de la charte, il est possible de télécharger le fichier compressé (attention à l'outil utilisé pour la compression) contenant tous les fichiers de la charte, puis de décompresser ce derni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15::09:33</meta:creation-date>
    <dc:creator>Generated</dc:creator>
    <dc:date>2026-09-10T15::09:33</dc:date>
    <dc:language>en-US</dc:language>
    <meta:editing-cycles>1</meta:editing-cycles>
    <meta:editing-duration>PT0S</meta:editing-duration>
    <dc:title>administrateurs:3_migration_charte</dc:title>
  </office:meta>
</office:document-meta>
</file>