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d98ce43909ce53fa793839a59644f63.jpg"/>
  <manifest:file-entry manifest:media-type="image/jpeg" manifest:full-path="Pictures/aadf0c56cea53111ece7ea6638a42f36.jpg"/>
  <manifest:file-entry manifest:media-type="image/jpeg" manifest:full-path="Pictures/2caeb9f29b1a714d48ff9b91179b2446.jpg"/>
  <manifest:file-entry manifest:media-type="image/jpeg" manifest:full-path="Pictures/d6b7cf469697d51d7673bb00ff10df85.jpg"/>
  <manifest:file-entry manifest:media-type="image/jpeg" manifest:full-path="Pictures/929d74bc4042d65598099d31de8995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eurs:3_migration_configuration"/><text:bookmark-start text:name="__RefHeading___migration_d_une_configuration_1"/><text:bookmark-start text:name="migration_d_une_configuration"/>3. Migration d'une configuration<text:bookmark-end text:name="__RefHeading___migration_d_une_configuration_1"/><text:bookmark-end text:name="migration_d_une_configuration"/></text:h>
      <text:p text:style-name="Text_20_body">En ce qui concerne les configurations, si vous possédez une configuration différente de celles d'ores et déjà présentes dans ChainEdit, vous devez procéder aux modifications suivantes avant l'intégration :</text:p>
      <text:p text:style-name="Text_20_body">Dans le fichier XXXConfig.xml (XXX étant votre configuration), il faut remplacer </text:p>
      <text:p text:style-name="Text_20_body"><draw:frame draw:style-name="media" draw:name="0" text:anchor-type="as-char" draw:z-index="0" svg:width="10.556875cm" svg:height="0.84666666666667cm"><draw:image xlink:href="Pictures/ad98ce43909ce53fa793839a59644f63.jpg" xlink:type="simple" xlink:show="embed" xlink:actuate="onLoad"/></draw:frame>
par 
<draw:frame draw:style-name="media" draw:name="1" text:anchor-type="as-char" draw:z-index="1" svg:width="9.525cm" style:rel-width="100%" svg:height="0.74083333333333cm" style:rel-height="scale"><draw:image xlink:href="Pictures/aadf0c56cea53111ece7ea6638a42f36.jpg" xlink:type="simple" xlink:show="embed" xlink:actuate="onLoad"/></draw:frame></text:p>
      <text:p text:style-name="Text_20_body">Ensuite, il faut modifier les balises ayant un attribut <text:span text:style-name="Emphasis">type=“typefck”</text:span>. La valeur de cet attribut vient “<text:span text:style-name="Emphasis">typeEditor</text:span>” et les paramètres changent également. </text:p>
      <text:p text:style-name="Text_20_body">Par exemple : </text:p>
      <text:p text:style-name="Text_20_body"><draw:frame draw:style-name="media" draw:name="2" text:anchor-type="as-char" draw:z-index="2" svg:width="16.483541666667cm" svg:height="3.7041666666667cm"><draw:image xlink:href="Pictures/2caeb9f29b1a714d48ff9b91179b2446.jpg" xlink:type="simple" xlink:show="embed" xlink:actuate="onLoad"/></draw:frame></text:p>
      <text:p text:style-name="Text_20_body">devient :</text:p>
      <text:p text:style-name="Text_20_body"><draw:frame draw:style-name="media" draw:name="3" text:anchor-type="as-char" draw:z-index="3" svg:width="19.764375cm" style:rel-width="100%" svg:height="9.8160416666667cm" style:rel-height="scale"><draw:image xlink:href="Pictures/d6b7cf469697d51d7673bb00ff10df85.jpg" xlink:type="simple" xlink:show="embed" xlink:actuate="onLoad"/></draw:frame></text:p>
      <text:p text:style-name="Text_20_body">Les paramètres “<text:span text:style-name="Emphasis">configEditorToolbar</text:span>” ne seront précisés dans ce fichier XML, que si les outils qu'ils concernent sont utilisés dans l'élément défini par la balise.
Ainsi, dans cet exemple, on définit l'élément PARAGRAPHE. On lui met les 3 paramètres correspondant aux barres d'outils nécessaires. 
La 3ème barre d'outils qui permet l'utilisation des fonctionnalités telles que la bibliographie, le glossaire, les formules mathématiques, etc. (“<text:span text:style-name="Emphasis">configEditorToolbar3</text:span>”) sera utilisée moins systématiquement que les 2 autres.</text:p>
      <text:p text:style-name="Text_20_body">Pour intégrer la configuration dans le nouveau ChainEdit, il faut aller dans la partie Administration / Gestion des configurations et cliquer sur l'icône <draw:frame draw:style-name="media" draw:name="4" text:anchor-type="as-char" draw:z-index="4" svg:width="0.58208333333333cm" svg:height="0.58208333333333cm"><draw:image xlink:href="Pictures/929d74bc4042d65598099d31de89952e.jpg" xlink:type="simple" xlink:show="embed" xlink:actuate="onLoad"/></draw:frame> pour modifier la configuration. En se positionnant sur le dossier à la racine, portant le nom de la configuration, il est possible</text:p>
      <text:list text:style-name="List_20_1" text:continue-numbering="false">
        <text:list-item>
          <text:p text:style-name="List_20_1_Content_First"> soit de télécharger les fichiers un par un. </text:p>
        </text:list-item>
        <text:list-item>
          <text:p text:style-name="List_20_1_Content_Last"> soit de télécharger un fichier compressé contenant tous les fichiers de la configuration, puis de décompresser ce derni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53:58</meta:creation-date>
    <dc:creator>Generated</dc:creator>
    <dc:date>2026-09-10T15::53:58</dc:date>
    <dc:language>en-US</dc:language>
    <meta:editing-cycles>1</meta:editing-cycles>
    <meta:editing-duration>PT0S</meta:editing-duration>
    <dc:title>administrateurs:3_migration_configuration</dc:title>
  </office:meta>
</office:document-meta>
</file>