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17410cc098ecef68d70b4a64a2d0f09.jpg"/>
  <manifest:file-entry manifest:media-type="image/jpeg" manifest:full-path="Pictures/aae0dcf1a7155f68a9ed701777dcc624.jpg"/>
  <manifest:file-entry manifest:media-type="image/jpeg" manifest:full-path="Pictures/1b7663707b97e4c2c1e1a2f80f67f667.jpg"/>
  <manifest:file-entry manifest:media-type="image/jpeg" manifest:full-path="Pictures/8e46c89f90d846543e0eaa41851d1ce4.jpg"/>
  <manifest:file-entry manifest:media-type="image/jpeg" manifest:full-path="Pictures/0e0c5d51fb9a1a682c37eaf387bd936e.jpg"/>
  <manifest:file-entry manifest:media-type="image/jpeg" manifest:full-path="Pictures/b61b332ccc41c49ba1e0dd661984a64b.jpg"/>
  <manifest:file-entry manifest:media-type="image/jpeg" manifest:full-path="Pictures/c7502ad9b01b3e44695fbadb64645f58.jpg"/>
  <manifest:file-entry manifest:media-type="image/jpeg" manifest:full-path="Pictures/d4b8f7fc4581d00c643a9f6a16b00e40.jpg"/>
  <manifest:file-entry manifest:media-type="image/jpeg" manifest:full-path="Pictures/7032fd9b322f616fddda190e698c309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istrateurs:4_migration_charte"/><text:bookmark-start text:name="__RefHeading___migration_d_une_charte_1"/><text:bookmark-start text:name="migration_d_une_charte"/>4. Migration d'une charte<text:bookmark-end text:name="__RefHeading___migration_d_une_charte_1"/><text:bookmark-end text:name="migration_d_une_charte"/></text:h>
      <text:h text:style-name="Heading_20_3" text:outline-level="3"><text:bookmark-start text:name="__RefHeading___encodage_2"/><text:bookmark-start text:name="encodage"/>4.1. Encodage<text:bookmark-end text:name="__RefHeading___encodage_2"/><text:bookmark-end text:name="encodage"/></text:h>
      <text:p text:style-name="Text_20_body">Dans chaque feuille XSL, il faut remplacer 
<draw:frame draw:style-name="media" draw:name="0" text:anchor-type="as-char" draw:z-index="0" svg:width="14.975416666667cm" svg:height="0.89958333333333cm"><draw:image xlink:href="Pictures/d17410cc098ecef68d70b4a64a2d0f09.jpg" xlink:type="simple" xlink:show="embed" xlink:actuate="onLoad"/></draw:frame>
par 
<draw:frame draw:style-name="media" draw:name="1" text:anchor-type="as-char" draw:z-index="1" svg:width="13.917083333333cm" svg:height="0.9525cm"><draw:image xlink:href="Pictures/aae0dcf1a7155f68a9ed701777dcc624.jpg" xlink:type="simple" xlink:show="embed" xlink:actuate="onLoad"/></draw:frame></text:p>
      <text:h text:style-name="Heading_20_3" text:outline-level="3"><text:bookmark-start text:name="__RefHeading___traitements_3"/><text:bookmark-start text:name="traitements"/>4.2. Traitements<text:bookmark-end text:name="__RefHeading___traitements_3"/><text:bookmark-end text:name="traitements"/></text:h>
      <text:p text:style-name="Text_20_body">Auparavant, il y avait par exemple une charte pour la génération en odt ou pdf, une autre charte pour une génération en html…
Par exemple, le fichier charte.xml d'une 1ère charte (génération en Open Office) était construit comme ci-dessous : 
<draw:frame draw:style-name="media" draw:name="2" text:anchor-type="as-char" draw:z-index="2" svg:width="16.377708333333cm" svg:height="6.1647916666667cm"><draw:image xlink:href="Pictures/1b7663707b97e4c2c1e1a2f80f67f667.jpg" xlink:type="simple" xlink:show="embed" xlink:actuate="onLoad"/></draw:frame></text:p>
      <text:p text:style-name="Text_20_body">Une 2ème charte (génération en html) avait un fichier charte.xml ressemblant à ce qui suit : 
<draw:frame draw:style-name="media" draw:name="3" text:anchor-type="as-char" draw:z-index="3" svg:width="17.991666666667cm" style:rel-width="100%" svg:height="5.08cm" style:rel-height="scale"><draw:image xlink:href="Pictures/8e46c89f90d846543e0eaa41851d1ce4.jpg" xlink:type="simple" xlink:show="embed" xlink:actuate="onLoad"/></draw:frame></text:p>
      <text:p text:style-name="Text_20_body">Dorénavant, une charte peut correspondre à plusieurs traitements (pdf, html…). Et le fichier charte.xml contient tous les traitements, comme vous pouvez le voir dans l'exemple ci-après :
<draw:frame draw:style-name="media" draw:name="4" text:anchor-type="as-char" draw:z-index="4" svg:width="17.93875cm" style:rel-width="100%" svg:height="21.11375cm" style:rel-height="scale"><draw:image xlink:href="Pictures/0e0c5d51fb9a1a682c37eaf387bd936e.jpg" xlink:type="simple" xlink:show="embed" xlink:actuate="onLoad"/></draw:frame></text:p>
      <text:p text:style-name="Text_20_body">De ce fait, l'arborescence est modifiée. On a toujours un répertoire portant le nom de la charte, mais ce qui est généré n'est plus directement sous ce répertoire mais dans un sous-répertoire portant le nom du traitement.
L'arborescence d'une charte se présente comme ceci :</text:p>
      <text:p text:style-name="Text_20_body"><draw:frame draw:style-name="media" draw:name="5" text:anchor-type="as-char" draw:z-index="5" svg:width="4.1539583333333cm" style:rel-width="100%" svg:height="4.4714583333333cm" style:rel-height="scale"><draw:image xlink:href="Pictures/b61b332ccc41c49ba1e0dd661984a64b.jpg" xlink:type="simple" xlink:show="embed" xlink:actuate="onLoad"/></draw:frame></text:p>
      <text:p text:style-name="Text_20_body">Il faut corriger la déclaration de la variable $cheminSite dans les fichiers XSL concernés.
Ainsi, dans les fichiers où la variable $cheminSite est définie, il faut remplacer :
<draw:frame draw:style-name="media" draw:name="6" text:anchor-type="as-char" draw:z-index="6" svg:width="17.4625cm" style:rel-width="100%" svg:height="2.0108333333333cm" style:rel-height="scale"><draw:image xlink:href="Pictures/c7502ad9b01b3e44695fbadb64645f58.jpg" xlink:type="simple" xlink:show="embed" xlink:actuate="onLoad"/></draw:frame>
par :
<draw:frame draw:style-name="media" draw:name="7" text:anchor-type="as-char" draw:z-index="7" svg:width="17.092083333333cm" style:rel-width="100%" svg:height="1.8520833333333cm" style:rel-height="scale"><draw:image xlink:href="Pictures/d4b8f7fc4581d00c643a9f6a16b00e40.jpg" xlink:type="simple" xlink:show="embed" xlink:actuate="onLoad"/></draw:frame></text:p>
      <text:h text:style-name="Heading_20_3" text:outline-level="3"><text:bookmark-start text:name="__RefHeading___traitement_preview_4"/><text:bookmark-start text:name="traitement_preview"/>4.3 Traitement Preview<text:bookmark-end text:name="__RefHeading___traitement_preview_4"/><text:bookmark-end text:name="traitement_preview"/></text:h>
      <text:h text:style-name="Heading_20_3" text:outline-level="3"><text:bookmark-start text:name="__RefHeading___integration_5"/><text:bookmark-start text:name="integration"/>4.4 Intégration<text:bookmark-end text:name="__RefHeading___integration_5"/><text:bookmark-end text:name="integration"/></text:h>
      <text:p text:style-name="Text_20_body">Pour intégrer la charte dans le nouveau ChainEdit, il faut aller dans la partie Administration / Gestion des configurations et cliquer sur l'icône <draw:frame draw:style-name="media" draw:name="8" text:anchor-type="as-char" draw:z-index="8" svg:width="0.58208333333333cm" svg:height="0.58208333333333cm"><draw:image xlink:href="Pictures/7032fd9b322f616fddda190e698c3093.jpg" xlink:type="simple" xlink:show="embed" xlink:actuate="onLoad"/></draw:frame> pour gérer les fichiers.
En se positionnant sur le dossier à la racine, portant le nom de la charte, il est possible de télécharger le fichier compressé (attention à l'outil utilisé pour la compression) contenant tous les fichiers de la charte, puis de décompresser ce dern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5::54:26</meta:creation-date>
    <dc:creator>Generated</dc:creator>
    <dc:date>2026-09-10T15::54:26</dc:date>
    <dc:language>en-US</dc:language>
    <meta:editing-cycles>1</meta:editing-cycles>
    <meta:editing-duration>PT0S</meta:editing-duration>
    <dc:title>administrateurs:4_migration_charte</dc:title>
  </office:meta>
</office:document-meta>
</file>