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084eca19f31d29813f9283b2cbebe884.jpg"/>
  <manifest:file-entry manifest:media-type="image/jpeg" manifest:full-path="Pictures/31addd957f03825fd53786163b41064a.jpg"/>
  <manifest:file-entry manifest:media-type="image/jpeg" manifest:full-path="Pictures/4bb504454c592c2f512eee768359e930.jpg"/>
  <manifest:file-entry manifest:media-type="image/jpeg" manifest:full-path="Pictures/936c826f957016b07c8b9fbbabd08d4f.jpg"/>
  <manifest:file-entry manifest:media-type="image/jpeg" manifest:full-path="Pictures/2bc10ad00bd2605212de0725dbbefce2.jpg"/>
  <manifest:file-entry manifest:media-type="image/jpeg" manifest:full-path="Pictures/b1f88c575c269b3004ca7e495502d1e8.jpg"/>
  <manifest:file-entry manifest:media-type="image/jpeg" manifest:full-path="Pictures/7032fd9b322f616fddda190e698c3093.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dministrateurs:migration"/><text:bookmark-start text:name="__RefHeading___migration_1"/><text:bookmark-start text:name="migration"/>Migration<text:bookmark-end text:name="__RefHeading___migration_1"/><text:bookmark-end text:name="migration"/></text:h>
      <text:p text:style-name="Text_20_body">Vous trouverez ici la documentation nécessaire pour faire passer vos projets, chartes graphiques et configurations de Chainedit 1 vers ChainEdit 2.</text:p>
      <text:h text:style-name="Heading_20_2" text:outline-level="2"><text:bookmark-start text:name="__RefHeading___precision_2"/><text:bookmark-start text:name="precision"/>Précision<text:bookmark-end text:name="__RefHeading___precision_2"/><text:bookmark-end text:name="precision"/></text:h>
      <text:p text:style-name="Text_20_body">Certains outils de compression et décompression de fichiers peuvent poser problème lors de l'intégration dans Chainedit. Nous utilisons quant à nous 7-Zip. Les fichiers compressés via cet outil peuvent être intégrés parfaitement.</text:p>
      <text:h text:style-name="Heading_20_2" text:outline-level="2"><text:bookmark-start text:name="__RefHeading___migration_d_un_projet_3"/><text:bookmark-start text:name="migration_d_un_projet"/>Migration d'un projet<text:bookmark-end text:name="__RefHeading___migration_d_un_projet_3"/><text:bookmark-end text:name="migration_d_un_projet"/></text:h>
      <text:p text:style-name="Text_20_body">Il n'y a pas d'intervention particulière à réaliser sur le projet. Pour la migration, il suffit, dans l'ancien ChainEdit, de télécharger le fichier compressé du projet (Onglet Administration / Gestion des Projets).</text:p>
      <text:p text:style-name="Text_20_body"><draw:frame draw:style-name="media" draw:name="0" text:anchor-type="as-char" draw:z-index="0" svg:width="22.939375cm" style:rel-width="100%" svg:height="10.503958333333cm" style:rel-height="scale"><draw:image xlink:href="Pictures/084eca19f31d29813f9283b2cbebe884.jpg" xlink:type="simple" xlink:show="embed" xlink:actuate="onLoad"/></draw:frame></text:p>
      <text:p text:style-name="Text_20_body"><draw:frame draw:style-name="media" draw:name="1" text:anchor-type="as-char" draw:z-index="1" svg:width="10.424583333333cm" svg:height="6.588125cm"><draw:image xlink:href="Pictures/31addd957f03825fd53786163b41064a.jpg" xlink:type="simple" xlink:show="embed" xlink:actuate="onLoad"/></draw:frame></text:p>
      <text:p text:style-name="Text_20_body">Dans le nouveau ChainEdit, dans la partie Adminstration / Gestion des Projets, on ajoute un nouveau projet :</text:p>
      <text:p text:style-name="Text_20_body"><draw:frame draw:style-name="media" draw:name="2" text:anchor-type="as-char" draw:z-index="2" svg:width="26.273125cm" style:rel-width="100%" svg:height="11.615208333333cm" style:rel-height="scale"><draw:image xlink:href="Pictures/4bb504454c592c2f512eee768359e930.jpg" xlink:type="simple" xlink:show="embed" xlink:actuate="onLoad"/></draw:frame></text:p>
      <text:p text:style-name="Text_20_body">Il est impératif de donner le même identifiant (Id) au projet que dans l'ancienne version de ChainEdit. 
On saisit également le label (qui peut être différent) et on clique sur Valider. </text:p>
      <text:p text:style-name="Text_20_body">On renseigne ensuite quel est le schéma du projet, le cas échéant la catégorie à laquelle il appartient, les chartes qui lui sont associées…</text:p>
      <text:p text:style-name="Text_20_body"><draw:frame draw:style-name="media" draw:name="3" text:anchor-type="as-char" draw:z-index="3" svg:width="16.66875cm" svg:height="12.567708333333cm"><draw:image xlink:href="Pictures/936c826f957016b07c8b9fbbabd08d4f.jpg" xlink:type="simple" xlink:show="embed" xlink:actuate="onLoad"/></draw:frame></text:p>
      <text:p text:style-name="Text_20_body">Puis, une fois ce fichier téléchargé, il faut le décompresser. </text:p>
      <text:p text:style-name="Text_20_body">Il est possible de vérifier que la migration s'est bien déroulée dans l'édition du projet. Si le projet s'ouvre sans problème, s'il est possible de le générer, la migration du projet s'est faite correctement.</text:p>
      <text:p text:style-name="Text_20_body"><draw:frame draw:style-name="media" draw:name="4" text:anchor-type="as-char" draw:z-index="4" svg:width="26.484791666667cm" style:rel-width="100%" svg:height="13.520208333333cm" style:rel-height="scale"><draw:image xlink:href="Pictures/2bc10ad00bd2605212de0725dbbefce2.jpg" xlink:type="simple" xlink:show="embed" xlink:actuate="onLoad"/></draw:frame></text:p>
      <text:h text:style-name="Heading_20_2" text:outline-level="2"><text:bookmark-start text:name="__RefHeading___migration_d_une_configuration_4"/><text:bookmark-start text:name="migration_d_une_configuration"/>Migration d'une configuration<text:bookmark-end text:name="__RefHeading___migration_d_une_configuration_4"/><text:bookmark-end text:name="migration_d_une_configuration"/></text:h>
      <text:p text:style-name="Text_20_body"><draw:frame draw:style-name="media" draw:name="5" text:anchor-type="as-char" draw:z-index="5" svg:width="16.377708333333cm" svg:height="10.900833333333cm"><draw:image xlink:href="Pictures/b1f88c575c269b3004ca7e495502d1e8.jpg" xlink:type="simple" xlink:show="embed" xlink:actuate="onLoad"/></draw:frame></text:p>
      <text:p text:style-name="Text_20_body">Après enregistrement du projet, il faut déposer le fichier compressé (en cliquant au préalable sur l'icône <draw:frame draw:style-name="media" draw:name="6" text:anchor-type="as-char" draw:z-index="6" svg:width="0.58208333333333cm" svg:height="0.58208333333333cm"><draw:image xlink:href="Pictures/7032fd9b322f616fddda190e698c3093.jpg" xlink:type="simple" xlink:show="embed" xlink:actuate="onLoad"/></draw:frame>). Sur le dossier projet, on sélectionne l'option « Télécharger sur le serveur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10T14::30:44</meta:creation-date>
    <dc:creator>Generated</dc:creator>
    <dc:date>2026-09-10T14::30:44</dc:date>
    <dc:language>en-US</dc:language>
    <meta:editing-cycles>1</meta:editing-cycles>
    <meta:editing-duration>PT0S</meta:editing-duration>
    <dc:title>administrateurs:migration</dc:title>
  </office:meta>
</office:document-meta>
</file>