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d4c3a4fb5b39fd7e92bf74130661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plugin"/><text:bookmark-start text:name="__RefHeading___xjc_1"/><text:bookmark-start text:name="xjc"/>XJC<text:bookmark-end text:name="__RefHeading___xjc_1"/><text:bookmark-end text:name="xjc"/></text:h>
      <text:p text:style-name="Text_20_body">Cet utilitaire permet de créer des classes Java à partir d'un fichier xsd. Dans ChainEdit les fichiers sont situés dans : /src/main/util/xsd</text:p>
      <text:p text:style-name="Text_20_body">Pour créer des classes à partir d'un xsd il faut avoir le code suivant dans son pom.xml :</text:p>
      <text:p text:style-name="Preformatted_20_Text">&lt;plugin&gt;<text:line-break/><text:s text:c="10"/>&lt;groupId&gt;org.jvnet.jaxb2.maven2&lt;/groupId&gt;<text:line-break/><text:s text:c="10"/>&lt;artifactId&gt;maven-jaxb2-plugin&lt;/artifactId&gt;<text:line-break/><text:tab/><text:tab/>&lt;configuration&gt;<text:line-break/><text:tab/><text:tab/><text:tab/>&lt;schemaDirectory&gt;src/main/util/xsd/tmp&lt;/schemaDirectory&gt;<text:line-break/><text:tab/><text:tab/><text:tab/>&lt;schemaIncludes&gt;<text:line-break/><text:tab/><text:tab/><text:tab/><text:tab/>&lt;include&gt;*.xsd&lt;/include&gt;<text:line-break/><text:tab/><text:tab/><text:tab/>&lt;/schemaIncludes&gt;<text:tab/><text:tab/><text:tab/><text:line-break/><text:tab/><text:tab/>&lt;/configuration&gt;<text:line-break/><text:s text:c="10"/>&lt;executions&gt;<text:line-break/><text:s text:c="14"/>&lt;execution&gt;<text:line-break/><text:s text:c="18"/>&lt;goals&gt;<text:line-break/><text:s text:c="22"/>&lt;goal&gt;generate&lt;/goal&gt;<text:line-break/><text:s text:c="18"/>&lt;/goals&gt;<text:line-break/><text:s text:c="14"/>&lt;/execution&gt;<text:line-break/><text:s text:c="10"/>&lt;/executions&gt;<text:line-break/><text:s text:c="6"/>&lt;/plugin&gt;</text:p>
      <text:p text:style-name="Text_20_body">Il faut copier le fichier xsd dans /src/main/util/xsd/tmp</text:p>
      <text:p text:style-name="Text_20_body">Il faut ensuite exécuter la commande maven :
mvn org.jvnet.jaxb2.maven2:maven-jaxb2-plugin:generate</text:p>
      <text:p text:style-name="Text_20_body">ou utiliser l'interface Eclipse avec la commande suivante :
<draw:frame draw:style-name="media" draw:name="0" text:anchor-type="as-char" draw:z-index="0" svg:width="22.621875cm" style:rel-width="100%" svg:height="20.6375cm" style:rel-height="scale"><draw:image xlink:href="Pictures/d2d4c3a4fb5b39fd7e92bf741306615e.jpg" xlink:type="simple" xlink:show="embed" xlink:actuate="onLoad"/></draw:frame></text:p>
      <text:p text:style-name="Text_20_body">Les fichiers sont générés dans : /target/generated-sources/xjc/generat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30</meta:creation-date>
    <dc:creator>Generated</dc:creator>
    <dc:date>2026-09-10T15::53:30</dc:date>
    <dc:language>en-US</dc:language>
    <meta:editing-cycles>1</meta:editing-cycles>
    <meta:editing-duration>PT0S</meta:editing-duration>
    <dc:title>developpeurs:plugin</dc:title>
  </office:meta>
</office:document-meta>
</file>