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ateurs:utilisation:faq"/><text:bookmark-start text:name="__RefHeading___faq_1"/><text:bookmark-start text:name="faq"/>FAQ<text:bookmark-end text:name="__RefHeading___faq_1"/><text:bookmark-end text:name="faq"/></text:h>
      <text:h text:style-name="Heading_20_5" text:outline-level="5"><text:bookmark-start text:name="__RefHeading___lorsque_je_clique_sur_l_apercu_il_n_apparait_pas_2"/><text:bookmark-start text:name="lorsque_je_clique_sur_l_apercu_il_n_apparait_pas"/>Lorsque je clique sur l'aperçu il n'apparaît pas !<text:bookmark-end text:name="__RefHeading___lorsque_je_clique_sur_l_apercu_il_n_apparait_pas_2"/><text:bookmark-end text:name="lorsque_je_clique_sur_l_apercu_il_n_apparait_pas"/></text:h>
      <text:p text:style-name="Text_20_body">Il faut autoriser les popups dans votre navigateu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6::33:50</meta:creation-date>
    <dc:creator>Generated</dc:creator>
    <dc:date>2026-09-10T16::33:50</dc:date>
    <dc:language>en-US</dc:language>
    <meta:editing-cycles>1</meta:editing-cycles>
    <meta:editing-duration>PT0S</meta:editing-duration>
    <dc:title>utilisateurs:utilisation:faq</dc:title>
  </office:meta>
</office:document-meta>
</file>