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ateurs:utilisation"/><text:bookmark-start text:name="__RefHeading___utilisation_1"/><text:bookmark-start text:name="utilisation"/>Utilisation<text:bookmark-end text:name="__RefHeading___utilisation_1"/><text:bookmark-end text:name="utilisation"/></text:h>
      <text:p text:style-name="Text_20_body">Un ensemble de captation sur l'utilisation de ChainEdit sont en cours de réalisation pas les ingénieurs pédagogiques de l'UEB.</text:p>
      <text:p text:style-name="Text_20_body">Vous pouvez également demander une formation utilisateur ou technique au <text:a xlink:type="simple" xlink:href="mailto:cirm@univ-rennes1.fr" text:style-name="Internet_20_link" text:visited-style-name="Visited_20_Internet_20_Link">CI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2::52:43</meta:creation-date>
    <dc:creator>Generated</dc:creator>
    <dc:date>2026-08-21T02::52:43</dc:date>
    <dc:language>en-US</dc:language>
    <meta:editing-cycles>1</meta:editing-cycles>
    <meta:editing-duration>PT0S</meta:editing-duration>
    <dc:title>utilisateurs:utilisation</dc:title>
  </office:meta>
</office:document-meta>
</file>