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idebar"/>* <text:a xlink:type="simple" xlink:href="https://wiki.univ-rennes1.fr/far/doku.php?id=link_1" text:style-name="Internet_20_link" text:visited-style-name="Visited_20_Internet_20_Link">link 1</text:a>
* <text:a xlink:type="simple" xlink:href="https://wiki.univ-rennes1.fr/far/doku.php?id=link_2" text:style-name="Internet_20_link" text:visited-style-name="Visited_20_Internet_20_Link">link 2</text:a>
* <text:a xlink:type="simple" xlink:href="https://wiki.univ-rennes1.fr/far/doku.php?id=link_3" text:style-name="Internet_20_link" text:visited-style-name="Visited_20_Internet_20_Link">link 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4::30:22</meta:creation-date>
    <dc:creator>Generated</dc:creator>
    <dc:date>2026-09-10T14::30:22</dc:date>
    <dc:language>en-US</dc:language>
    <meta:editing-cycles>1</meta:editing-cycles>
    <meta:editing-duration>PT0S</meta:editing-duration>
    <dc:title>sidebar</dc:title>
  </office:meta>
</office:document-meta>
</file>