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4-8-juillethuztpklb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  <text:p text:style-name="Text_20_body">&amp;lt;doodle</text:p>
      <text:p text:style-name="Preformatted_20_Text">title="Inscription du 4 au 8 juillet 2016"<text:line-break/>voteType="multi"</text:p>
      <text:p text:style-name="Text_20_body">&amp;gt;</text:p>
      <text:list text:style-name="List_20_1" text:continue-numbering="false">
        <text:list-item>
          <text:p text:style-name="List_20_1_Content_First"> Végétarien</text:p>
        </text:list-item>
        <text:list-item>
          <text:p text:style-name="List_20_1_Content"> allergies</text:p>
        </text:list-item>
        <text:list-item>
          <text:p text:style-name="List_20_1_Content"> lundi 4</text:p>
        </text:list-item>
        <text:list-item>
          <text:p text:style-name="List_20_1_Content"> mardi 5</text:p>
        </text:list-item>
        <text:list-item>
          <text:p text:style-name="List_20_1_Content"> mercredi 6</text:p>
        </text:list-item>
        <text:list-item>
          <text:p text:style-name="List_20_1_Content"> jeudi 7</text:p>
        </text:list-item>
        <text:list-item>
          <text:p text:style-name="List_20_1_Content_Last"> vendredi 8</text:p>
        </text:list-item>
      </text:list>
      <text:p text:style-name="Text_20_body">&amp;lt;/doodle&amp;gt;
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47:53</meta:creation-date>
    <dc:creator>Generated</dc:creator>
    <dc:date>2026-09-10T13::47:53</dc:date>
    <dc:language>en-US</dc:language>
    <meta:editing-cycles>1</meta:editing-cycles>
    <meta:editing-duration>PT0S</meta:editing-duration>
    <dc:title>administration:cuisine:2016-4-8-juillethuztpklb</dc:title>
  </office:meta>
</office:document-meta>
</file>