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0cd8d7cd801bf0052dc66b597f68764.jpg"/>
  <manifest:file-entry manifest:media-type="image/jpeg" manifest:full-path="Pictures/27d3fd5206e4c8d9a0423fe49606daec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univ-rennes1.fr/paimpont/doku.php?id=administration:cuisine" text:style-name="Internet_20_link" text:visited-style-name="Visited_20_Internet_20_Link">Inscription aux repas</text:a></text:p>
      <text:h text:style-name="Heading_20_4" text:outline-level="4"><text:bookmark text:name="administration:cuisine:inscription"/><text:bookmark-start text:name="__RefHeading___il_est_maintenant_possible_de_modifier_votre_choix_meme_apres_vous_etes_inscrit_1"/><text:bookmark-start text:name="il_est_maintenant_possible_de_modifier_votre_choix_meme_apres_vous_etes_inscrit"/>Il est maintenant possible de modifier votre choix même après vous êtes inscrit:<text:bookmark-end text:name="__RefHeading___il_est_maintenant_possible_de_modifier_votre_choix_meme_apres_vous_etes_inscrit_1"/><text:bookmark-end text:name="il_est_maintenant_possible_de_modifier_votre_choix_meme_apres_vous_etes_inscrit"/></text:h>
      <text:p text:style-name="Text_20_body">C'est simple cliquez sur le petit crayon :
<draw:frame draw:style-name="media" draw:name="0" text:anchor-type="as-char" draw:z-index="0" svg:width="5.2916666666667cm" style:rel-width="100%" svg:height="2.0368716931217cm" style:rel-height="scale"><draw:image xlink:href="Pictures/40cd8d7cd801bf0052dc66b597f68764.jpg" xlink:type="simple" xlink:show="embed" xlink:actuate="onLoad"/></draw:frame></text:p>
      <text:p text:style-name="Text_20_body">Puis allez en bas de la page pour refaire vos choix.</text:p>
      <text:h text:style-name="Heading_20_4" text:outline-level="4"><text:bookmark-start text:name="__RefHeading___pour_inscrire_une_autre_personne_2"/><text:bookmark-start text:name="pour_inscrire_une_autre_personne"/>Pour inscrire une autre personne:<text:bookmark-end text:name="__RefHeading___pour_inscrire_une_autre_personne_2"/><text:bookmark-end text:name="pour_inscrire_une_autre_personne"/></text:h>
      <text:p text:style-name="Text_20_body">Sur la page repas, faites un clic-droit sur le lien correspondant à la semaine puis sélectionnez ouvrir le lien dans une fenêtre de navigation privée :
<draw:frame draw:style-name="media" draw:name="1" text:anchor-type="as-char" draw:z-index="1" svg:width="5.2916666666667cm" style:rel-width="100%" svg:height="1.6620305164319cm" style:rel-height="scale"><draw:image xlink:href="Pictures/27d3fd5206e4c8d9a0423fe49606daec.jpg" xlink:type="simple" xlink:show="embed" xlink:actuate="onLoad"/></draw:frame></text:p>
      <text:p text:style-name="Text_20_body">Vérifier qu'en haut à droite, vous êtes bien déconnectés, si ce n'est pas le cas, cliquez sur déconnecter.</text:p>
      <text:p text:style-name="Text_20_body">Vous pourrez alors entrer le nom que vous voulez et l'inscrire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Les personnes du secrétariat ont la possibilité de modifier les choix de n'importe quel inscrit.</text:p>
          </table:table-cell>
        </table:table-row>
      </table:table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2</meta:creation-date>
    <dc:creator>Generated</dc:creator>
    <dc:date>2026-09-10T15::55:22</dc:date>
    <dc:language>en-US</dc:language>
    <meta:editing-cycles>1</meta:editing-cycles>
    <meta:editing-duration>PT0S</meta:editing-duration>
    <dc:title>administration:cuisine:inscription</dc:title>
  </office:meta>
</office:document-meta>
</file>