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b6508e6623f6dc6e19bd47262666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test-jo-regis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p text:style-name="Text_20_body"><draw:frame draw:style-name="mediacenter" draw:name="0" text:anchor-type="paragraph" draw:z-index="0" svg:width="0.52916666666667cm" svg:height="0.41892361111111cm"><draw:image xlink:href="Pictures/30b6508e6623f6dc6e19bd472626665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6:14</meta:creation-date>
    <dc:creator>Generated</dc:creator>
    <dc:date>2026-09-10T16::36:14</dc:date>
    <dc:language>en-US</dc:language>
    <meta:editing-cycles>1</meta:editing-cycles>
    <meta:editing-duration>PT0S</meta:editing-duration>
    <dc:title>administration:cuisine:test-jo-regis</dc:title>
  </office:meta>
</office:document-meta>
</file>