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gafonow_alejandro"/>AGAFONOW Alejandro</text:p>
      <text:p text:style-name="Text_20_body">CeRESS – ESSCA Knowledge   
Tél: 
(+33)241734751
Adresse mail : 
alejandro.agafonow@essca.fr
Mots Clé:
Democracy ; economic governance ; non-dividend social business ;  development .
Discipline : 
Political and Social Economy
Fonction :
Assistant Professor
Activités de recherche liées à l’ESS :
Broadly speaking, my research is devoted to the understanding and building of reliable institutions to foster good economic governance. I’m concerned with how institutions are designed to overcome market failures that exclude the poor. My research intends to provide alternative and innovative solutions to social problems that conventional market arrangements cannot tackle due to externalities and market failures. In this regard, part of my published contributions addresses the issue of how to improve the governance rules of the Global Fund to Fight AIDS, Tuberculosis and Malaria in order to achieve a more fair allocation of funds and to improve deliberation within its decision-making body. More lately, my research is exploring the so called “non-loss, non-dividend social business,” with microfinance as an example.
Terrains :
Latin America
Sélection de publications :
1) “Deliberative Safeguards and Global Governance: A Market Based Approach to Address Garrett W. Brown’s ‘Deliberative Deficit’ within the Global Fund,” Theoria. A Journal of Social and Political Theory, Vol. 58, Nº 128, 2011.
2) “On Cuba’s Budgetary Finance System. A Critique of Helen Yaffe’s Account,” International Journal of Management Concepts and Philosophy, Vol. 5, Nº 1, 2011.
3) “Human Security and Liberal Peace. Some Rawlsian Considerations,” Public Reason, Vol. 2, Nº 1, 2010.
4) “Venezuelan Economic Laboratory. The Case of the Altruistic Economy of Felipe Pérez Martí,” Working Paper Nº 09.11, Department of Applied Economics, the Autonomous University of Barcelona.
5) “Los Límites de la Eficiencia Económica en una Sociedad Democrática,” Revista de Economía Institucional, Vol. 9, N° 16, 2007.
Considérez-vous le thème de l’ESS comme un thème central de vos activités de recherche ?
Yes
Activités d’enseignement liées à l’ESS :
Microfinance (1st semester, 2011/2012).
Economics and Ethics (1st semesters, 2011/2012).
Methodology (1st semester, 2011/2012).
Economic Theory and Globalization (2nd semester, 2011/2012).
Economics and Politics (2nd semester, 2011/20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4::33:16</meta:creation-date>
    <dc:creator>Generated</dc:creator>
    <dc:date>2026-09-10T14::33:16</dc:date>
    <dc:language>en-US</dc:language>
    <meta:editing-cycles>1</meta:editing-cycles>
    <meta:editing-duration>PT0S</meta:editing-duration>
    <dc:title>agafonow_alejandro</dc:title>
  </office:meta>
</office:document-meta>
</file>