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oteau_emmanuel"/><text:bookmark-start text:name="__RefHeading___emmanuel_bioteau_1"/><text:bookmark-start text:name="emmanuel_bioteau"/>Emmanuel BIOTEAU<text:bookmark-end text:name="__RefHeading___emmanuel_bioteau_1"/><text:bookmark-end text:name="emmanuel_bioteau"/></text:h>
      <text:p text:style-name="Text_20_body"><text:span text:style-name="Strong_20_Emphasis"><text:span text:style-name="underline">Mots clé</text:span></text:span> : finances solidaires, territoir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41 22 63 56
<text:line-break/><text:a xlink:type="simple" xlink:href="mailto:emmanuel.bioteau@univ-angers.fr" text:style-name="Internet_20_link" text:visited-style-name="Visited_20_Internet_20_Link">emmanuel.bioteau@univ-angers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’Angers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ARTA (UMR 6590 ESO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période 2006-2007, membre des équipes ESSTER (ESS et Territoires) et Fimosol (Finances et Monnaies Solidaires) du programme conjoint DIIESES et ESS-ASDL Pays-de-Loire ;<text:line-break/>
-période 2008-2009, membre de Fimosol en réponse à l’appel d’offre du Haut Commissariat aux Solidarités Actives sur les économies de proximité : le micro-crédit social en régions Pays-de-Loire et Bretagne<text:line-break/>
-période 2007-2009, réalisation d’un Atlas de l’ESS en Région Pays-de-Loire, partenariat entre CRES Pays-de-Loire et laboratoire CARTA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Rapport Fimosol, 2007, Les territoires des finances solidaires : une analyse régionale en Bretagne et Pays de la Loire, sous la direction de Pascal Glémain, Equipe Fimosol, 188 p. <text:line-break/>
-Rapport ESSTER, 2007, Economie Sociale et Solidaire et Territoires, sous la direction de Bertille Thareau, Equipe ESSTER, 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récent de mes activités de recherche, abordé initialement dans le cadre d’une activité postdoctorale (2006-2007), j’envisage l’ESS comme un thème central pour les années à venir, à partir d’une série d’interrogations sur les rapports entre ESS et territoires, au travers de la co-construction des territoires et au travers de la contribution des activités d’ESS à l’évolution des représentations territoriales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-responsable du Master 2 Pro « Chargé de Développement, Entreprises et Territoires » de l’Université d’Angers (Géographie et A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17:43</meta:creation-date>
    <dc:creator>Generated</dc:creator>
    <dc:date>2026-09-08T16::17:43</dc:date>
    <dc:language>en-US</dc:language>
    <meta:editing-cycles>1</meta:editing-cycles>
    <meta:editing-duration>PT0S</meta:editing-duration>
    <dc:title>bioteau_emmanuel</dc:title>
  </office:meta>
</office:document-meta>
</file>