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brule-josso_stephanie"/><text:bookmark-start text:name="__RefHeading___stephanie_brule-josso_1"/><text:bookmark-start text:name="stephanie_brule-josso"/>Stéphanie Brulé-Josso<text:bookmark-end text:name="__RefHeading___stephanie_brule-josso_1"/><text:bookmark-end text:name="stephanie_brule-josso"/></text:h>
      <text:p text:style-name="Text_20_body"><text:span text:style-name="Strong_20_Emphasis"><text:span text:style-name="underline">Mots clé</text:span></text:span> : modèle relationnel hiérarchique- modèle relationnel égalitaire – rôles sociaux de sexe – rôles sociaux générationnels – conciliation des rôles – anthropologie maritime – anthropologie de l’espace – culture matérielle</text:p>
      <text:h text:style-name="Heading_20_5" text:outline-level="5"><text:bookmark-start text:name="__RefHeading___discipline_2"/><text:bookmark-start text:name="discipline"/>Discipline<text:bookmark-end text:name="__RefHeading___discipline_2"/><text:bookmark-end text:name="discipline"/></text:h>
      <text:p text:style-name="Text_20_body">Ethnologie</text:p>
      <text:h text:style-name="Heading_20_5" text:outline-level="5"><text:bookmark-start text:name="__RefHeading___fonction_3"/><text:bookmark-start text:name="fonction"/>Fonction<text:bookmark-end text:name="__RefHeading___fonction_3"/><text:bookmark-end text:name="fonction"/></text:h>
      <text:p text:style-name="Text_20_body">Chercheure associée </text:p>
      <text:h text:style-name="Heading_20_5" text:outline-level="5"><text:bookmark-start text:name="__RefHeading___coordonnees_4"/><text:bookmark-start text:name="coordonnees"/>Coordonnées<text:bookmark-end text:name="__RefHeading___coordonnees_4"/><text:bookmark-end text:name="coordonnees"/></text:h>
      <text:p text:style-name="Text_20_body">06 63 75 74 22<text:line-break/>
<text:a xlink:type="simple" xlink:href="mailto:Brule-jossostephanie@wanadoo.fr" text:style-name="Internet_20_link" text:visited-style-name="Visited_20_Internet_20_Link">Brule-jossostephanie@wanadoo.fr</text:a></text:p>
      <text:h text:style-name="Heading_20_5" text:outline-level="5"><text:bookmark-start text:name="__RefHeading___etablissement_5"/><text:bookmark-start text:name="etablissement"/>Établissement<text:bookmark-end text:name="__RefHeading___etablissement_5"/><text:bookmark-end text:name="etablissement"/></text:h>
      <text:p text:style-name="Text_20_body">Université de Bretagne Occidentale</text:p>
      <text:h text:style-name="Heading_20_5" text:outline-level="5"><text:bookmark-start text:name="__RefHeading___laboratoire_de_rattachement_6"/><text:bookmark-start text:name="laboratoire_de_rattachement"/>Laboratoire de rattachement<text:bookmark-end text:name="__RefHeading___laboratoire_de_rattachement_6"/><text:bookmark-end text:name="laboratoire_de_rattachement"/></text:h>
      <text:p text:style-name="Text_20_body">Centre de Recherche Bretonne et Celtique, Brest.</text:p>
      <text:h text:style-name="Heading_20_5" text:outline-level="5"><text:bookmark-start text:name="__RefHeading___activites_de_recherche_liees_a_l_ess_7"/><text:bookmark-start text:name="activites_de_recherche_liees_a_l_ess"/>Activités de recherche liées à l’ESS<text:bookmark-end text:name="__RefHeading___activites_de_recherche_liees_a_l_ess_7"/><text:bookmark-end text:name="activites_de_recherche_liees_a_l_ess"/></text:h>
      <text:p text:style-name="Text_20_body">Gouvernance hiérarchique / gouvernance partagée</text:p>
      <text:h text:style-name="Heading_20_5" text:outline-level="5"><text:bookmark-start text:name="__RefHeading___terrains_8"/><text:bookmark-start text:name="terrains"/>Terrains<text:bookmark-end text:name="__RefHeading___terrains_8"/><text:bookmark-end text:name="terrains"/></text:h>
      <text:p text:style-name="Text_20_body">Navigation de plaisance en croisières familiales et amicales – Ethnographie en milieu scolaire – Entrepreneure-salariée dans une Coopérative d’activités et d’emploi</text:p>
      <text:h text:style-name="Heading_20_5" text:outline-level="5"><text:bookmark-start text:name="__RefHeading___liste_des_publications_9"/><text:bookmark-start text:name="liste_des_publications"/>Liste des publications<text:bookmark-end text:name="__RefHeading___liste_des_publications_9"/><text:bookmark-end text:name="liste_des_publications"/></text:h>
      <text:p text:style-name="Text_20_body">Ouvrage<text:line-break/>
Femmes à bord. Faire de la voile en famille, Rennes, PUR, 2012.<text:line-break/></text:p>
      <text:p text:style-name="Text_20_body">Publications dans des revues scientifiques avec comité de lecture<text:line-break/>
“La figure d'Eric Tabarly et le développement de la plaisance française. Naissance et évolution d'un mythe”, Montagnes Méditerranéennes, n° 22, 2005, p. 61-67.<text:line-break/></text:p>
      <text:p text:style-name="Text_20_body">[en cours d'évaluation]. “Jeux d'identification aux marines professionnelles dans la construction d'un loisir 'moderne' en Bretagne : la navigation de plaisance sur voiliers”, Ethnologie française (Modernité à l'imparfait. En Bretagne).<text:line-break/></text:p>
      <text:p text:style-name="Text_20_body">Travaux universitaires<text:line-break/>
L'habitation du voilier de plaisance en croisière familiale. Anthropologie d'un espace et des gouvernementalités en jeu. Thèse de 3e cycle, Ethnologie, Brest, 2010.</text:p>
      <text:h text:style-name="Heading_20_5" text:outline-level="5"><text:bookmark-start text:name="__RefHeading___considerez-vous_le_theme_de_l_ess_comme_un_theme_central_ou_bien_secondaire_de_vos_activites_de_recherche_10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10"/><text:bookmark-end text:name="considerez-vous_le_theme_de_l_ess_comme_un_theme_central_ou_bien_secondaire_de_vos_activites_de_recherche"/></text:h>
      <text:p text:style-name="Text_20_body">Si le thème de l’ESS a été secondaire dans mes activités de recherches jusqu’en 2010, il est central depuis 2011.</text:p>
      <text:h text:style-name="Heading_20_5" text:outline-level="5"><text:bookmark-start text:name="__RefHeading___activites_d_enseignement_liees_a_l_ess_11"/><text:bookmark-start text:name="activites_d_enseignement_liees_a_l_ess"/>Activités d’enseignement liées à l’ESS<text:bookmark-end text:name="__RefHeading___activites_d_enseignement_liees_a_l_ess_11"/><text:bookmark-end text:name="activites_d_enseignement_liees_a_l_ess"/></text:h>
      <text:p text:style-name="Text_20_body">Ateliers d’ethnographie en milieu scolaire portant sur l’ESS, le développement durable, la solidarité internationa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01::08:30</meta:creation-date>
    <dc:creator>Generated</dc:creator>
    <dc:date>2026-08-13T01::08:30</dc:date>
    <dc:language>en-US</dc:language>
    <meta:editing-cycles>1</meta:editing-cycles>
    <meta:editing-duration>PT0S</meta:editing-duration>
    <dc:title>brule-josso_stephanie</dc:title>
  </office:meta>
</office:document-meta>
</file>