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keerle_regis"/><text:bookmark-start text:name="__RefHeading___regis_keerle_1"/><text:bookmark-start text:name="regis_keerle"/>Régis Keerle<text:bookmark-end text:name="__RefHeading___regis_keerle_1"/><text:bookmark-end text:name="regis_keerle"/></text:h>
      <text:p text:style-name="Text_20_body"><text:span text:style-name="Strong_20_Emphasis"><text:span text:style-name="underline">Mots clé</text:span></text:span> : Sport, syndicalisme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Géographie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0299272934
<text:line-break/>&lt;régis.keerle@univ-rennes2.fr&gt;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Rennes 1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ESO-Rennes, Université Rennes 2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Recherches sur le syndicalisme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Bretagne et Languedoc-Roussillon</text:p>
      <text:p text:style-name="Text_20_body">==Liste des publications=
Pas encore de publication sur ce thème</text:p>
      <text:h text:style-name="Heading_20_5" text:outline-level="5"><text:bookmark-start text:name="__RefHeading___considerez-vous_le_theme_de_l_ess_comme_un_theme_central_ou_bien_secondaire_de_vos_activites_de_recherche_8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8"/><text:bookmark-end text:name="considerez-vous_le_theme_de_l_ess_comme_un_theme_central_ou_bien_secondaire_de_vos_activites_de_recherche"/></text:h>
      <text:p text:style-name="Text_20_body">Thème secondaire</text:p>
      <text:h text:style-name="Heading_20_5" text:outline-level="5"><text:bookmark-start text:name="__RefHeading___activites_d_enseignement_liees_a_l_ess_9"/><text:bookmark-start text:name="activites_d_enseignement_liees_a_l_ess"/>Activités d’enseignement liées à l’ESS<text:bookmark-end text:name="__RefHeading___activites_d_enseignement_liees_a_l_ess_9"/><text:bookmark-end text:name="activites_d_enseignement_liees_a_l_ess"/></text:h>
      <text:p text:style-name="Text_20_body">Pas d’activités d’enseignement liées à ce thè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22</meta:creation-date>
    <dc:creator>Generated</dc:creator>
    <dc:date>2026-08-18T20::34:22</dc:date>
    <dc:language>en-US</dc:language>
    <meta:editing-cycles>1</meta:editing-cycles>
    <meta:editing-duration>PT0S</meta:editing-duration>
    <dc:title>keerle_regis</dc:title>
  </office:meta>
</office:document-meta>
</file>