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zuech_gilles"/><text:bookmark-start text:name="__RefHeading___gilles_lazuech_1"/><text:bookmark-start text:name="gilles_lazuech"/>Gilles Lazuech<text:bookmark-end text:name="__RefHeading___gilles_lazuech_1"/><text:bookmark-end text:name="gilles_lazuech"/></text:h>
      <text:p text:style-name="Text_20_body"><text:span text:style-name="Strong_20_Emphasis"><text:span text:style-name="underline">Mots clé</text:span></text:span> : Insertion par l’activité économiqu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6-85-55-20-40
<text:line-break/><text:a xlink:type="simple" xlink:href="mailto:gilles.lazuech@univ-nantes.fr" text:style-name="Internet_20_link" text:visited-style-name="Visited_20_Internet_20_Link">gilles.lazuech@univ-nantes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Nantes, département de Sociologie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entre nantais de sociologie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Je suis affilié au réseau de recherche en ESS en région Ouest (H. Nogues, L. Prouteau et N. Schieb-Bienfait)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2005, Sortir du chômage. Trouver un emploi. Les PUR, Rennes. <text:line-break/>
- 2006, « Les cadres scolaires de l’IAE », Formation et emploi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Central avec d’autres recherches en parallèle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M1 Profession du diagnostic et de l’expertise sociolog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3:17</meta:creation-date>
    <dc:creator>Generated</dc:creator>
    <dc:date>2026-09-10T14::33:17</dc:date>
    <dc:language>en-US</dc:language>
    <meta:editing-cycles>1</meta:editing-cycles>
    <meta:editing-duration>PT0S</meta:editing-duration>
    <dc:title>lazuech_gilles</dc:title>
  </office:meta>
</office:document-meta>
</file>