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errot_pascal"/><text:bookmark-start text:name="__RefHeading___pascal_perrot_1"/><text:bookmark-start text:name="pascal_perrot"/>Pascal Perrot<text:bookmark-end text:name="__RefHeading___pascal_perrot_1"/><text:bookmark-end text:name="pascal_perrot"/></text:h>
      <text:p text:style-name="Text_20_body"><text:span text:style-name="Strong_20_Emphasis"><text:span text:style-name="underline">Mots clé</text:span></text:span> : association, valeur ajoutée sociale, ressources associatives non marchandes, bénévolat, subventions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99 14 18 58
<text:line-break/><text:a xlink:type="simple" xlink:href="mailto:pascal.perrot@univ-rennes2.fr" text:style-name="Internet_20_link" text:visited-style-name="Visited_20_Internet_20_Link">pascal.perrot@univ-rennes2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Rennes 2 , UFR Sciences sociales, dept AES<text:line-break/>
CS 24 307,  35043 Rennes cedex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SS-LESSOR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Membre du Comité d’organisation du colloque : « L’économie sociale et solidaire face à ses responsabilités », 7em rencontres internationales du réseau interuniversitaire de l’Economie Sociale et Solidaire, les 24 et 25 mai 2007, en partenariat avec l’Université Rennes 1. <text:line-break/>
-Contrats de recherches avec la DIIESES<text:line-break/>
-Participation aux journées du GEGES, rencontres entre chercheurs et praticiens de janvier 2008.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<text:span text:style-name="underline">Direction d’ouvrage</text:span> : <text:line-break/>
« Les chantiers de l’économie sociale et solidaire »,  Alain AMINTAS, Annie GOUZIEN et Pascal PERROT (sous la dir.),  PUR, Presses Universitaires de Rennes, octobre 2005, 425 p. <text:line-break/>
<text:span text:style-name="underline">Articles</text:span> : <text:line-break/>
PERROT P. - « Définition et mesure de la « valeur ajoutée sociale » dans les associations », Revue Internationale de l’Economie Sociale – RECMA, n°301, juillet 2006, p. 42 – 60. <text:line-break/>
<text:span text:style-name="underline">Rapport d’études</text:span> : <text:line-break/>
Annie Gouzien, Alexia Morvan, Pascal Perrot, Marie thérèse Taupin, (2003) « L’économie sociale et solidaire en région Bretagne : logiques d’actions, compromis institutionnels et développement local », (tome 2, 75 p.), dans le cadre de la convention « Economie sociale et solidaire en région», programme national DIES-MIRE, Paris. <text:line-break/>
<text:span text:style-name="underline">Rapport de recherche contractuel</text:span> : <text:line-break/>
« Les ressources associatives non marchandes : bénévolat et subventions » Annaig Hache, Pascal Perrot (coord.), Erick Roussel, 103 p., novembre 2007, contrat DIIESES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Oui tout à fait central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Cours en master : <text:line-break/>
- Identités, acteurs, et enjeux de l’économie sociale et solidaire<text:line-break/>
- Comptabilité associativ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6:39</meta:creation-date>
    <dc:creator>Generated</dc:creator>
    <dc:date>2026-09-08T16::16:39</dc:date>
    <dc:language>en-US</dc:language>
    <meta:editing-cycles>1</meta:editing-cycles>
    <meta:editing-duration>PT0S</meta:editing-duration>
    <dc:title>perrot_pascal</dc:title>
  </office:meta>
</office:document-meta>
</file>