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anjatoelina_tantely_jeremy"/><text:bookmark-start text:name="__RefHeading___jeremy_ranjatoelina_tantely_1"/><text:bookmark-start text:name="jeremy_ranjatoelina_tantely"/>Jérémy Ranjatoelina Tantely<text:bookmark-end text:name="__RefHeading___jeremy_ranjatoelina_tantely_1"/><text:bookmark-end text:name="jeremy_ranjatoelina_tantely"/></text:h>
      <text:p text:style-name="Text_20_body"><text:span text:style-name="Strong_20_Emphasis"><text:span text:style-name="underline">Mots clé</text:span></text:span> : ressources négativement perçues; processus d’inclusion; business model; performance sociale.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Management Stratégique (Sciences de Gestion)</text:p>
      <text:h text:style-name="Heading_20_5" text:outline-level="5"><text:bookmark-start text:name="__RefHeading___fonction_3"/><text:bookmark-start text:name="fonction"/>Fonction<text:bookmark-end text:name="__RefHeading___fonction_3"/><text:bookmark-end text:name="fonction"/></text:h>
      <text:p text:style-name="Text_20_body">Doctorant Cifre : Chargé d’études-consultant Handicap (Fondation Agir Contre l’Exclusion) / enseignant vacataire (IAE Lille)</text:p>
      <text:h text:style-name="Heading_20_5" text:outline-level="5"><text:bookmark-start text:name="__RefHeading___coordonnees_4"/><text:bookmark-start text:name="coordonnees"/>Coordonnées<text:bookmark-end text:name="__RefHeading___coordonnees_4"/><text:bookmark-end text:name="coordonnees"/></text:h>
      <text:p text:style-name="Text_20_body">+33(0)6.82.33.78.08<text:line-break/>
<text:a xlink:type="simple" xlink:href="mailto:j.tantely-ranjatoelina@fondationface.org" text:style-name="Internet_20_link" text:visited-style-name="Visited_20_Internet_20_Link">j.tantely-ranjatoelina@fondationface.org</text:a> / <text:a xlink:type="simple" xlink:href="mailto:jt.ranjatoelina@iae.univ-lille1.fr" text:style-name="Internet_20_link" text:visited-style-name="Visited_20_Internet_20_Link">jt.ranjatoelina@iae.univ-lille1.fr</text:a><text:line-break/></text:p>
      <text:h text:style-name="Heading_20_5" text:outline-level="5"><text:bookmark-start text:name="__RefHeading___etablissement_5"/><text:bookmark-start text:name="etablissement"/>Établissement<text:bookmark-end text:name="__RefHeading___etablissement_5"/><text:bookmark-end text:name="etablissement"/></text:h>
      <text:p text:style-name="Text_20_body">IAE Lille (bureau 614)<text:line-break/>
104 av. du Peuple Belge<text:line-break/>
59043 Lille cedex<text:line-break/></text:p>
      <text:h text:style-name="Heading_20_5" text:outline-level="5"><text:bookmark-start text:name="__RefHeading___laboratoire_de_rattachement_6"/><text:bookmark-start text:name="laboratoire_de_rattachement"/>Laboratoire de rattachement<text:bookmark-end text:name="__RefHeading___laboratoire_de_rattachement_6"/><text:bookmark-end text:name="laboratoire_de_rattachement"/></text:h>
      <text:p text:style-name="Text_20_body">Lille Economie et Management (LEM)</text:p>
      <text:h text:style-name="Heading_20_5" text:outline-level="5"><text:bookmark-start text:name="__RefHeading___activites_de_recherche_liees_a_l_ess_7"/><text:bookmark-start text:name="activites_de_recherche_liees_a_l_ess"/>Activités de recherche liées à l’ESS<text:bookmark-end text:name="__RefHeading___activites_de_recherche_liees_a_l_ess_7"/><text:bookmark-end text:name="activites_de_recherche_liees_a_l_ess"/></text:h>
      <text:p text:style-name="Text_20_body">Titre du projet : Les publics en situation de handicap et la construction de business models inclusifs. Étude sur la base d’une recherche-action. </text:p>
      <text:p text:style-name="Text_20_body">Question de recherche : Comment construire des business models qui permettent l’inclusion et le développement de ressources humaines perçues négativement par les acteurs d’un marché ?<text:line-break/></text:p>
      <text:p text:style-name="Text_20_body">Recherche-action menée à l’échelle nationale avec la Fondation Face, et plus particulièrement sur le Nord-Pas-de-Calais, en partenariat avec l’Association des Paralysés de France (APF) et la Chambre Régionale de l’ESS (CRESS NPdC). </text:p>
      <text:h text:style-name="Heading_20_5" text:outline-level="5"><text:bookmark-start text:name="__RefHeading___terrains_8"/><text:bookmark-start text:name="terrains"/>Terrains<text:bookmark-end text:name="__RefHeading___terrains_8"/><text:bookmark-end text:name="terrains"/></text:h>
      <text:p text:style-name="Text_20_body">3 projets inter-organisationnels expérimentaux en lien avec notre sujet</text:p>
      <text:h text:style-name="Heading_20_5" text:outline-level="5"><text:bookmark-start text:name="__RefHeading___liste_des_publications_9"/><text:bookmark-start text:name="liste_des_publications"/>Liste des publications<text:bookmark-end text:name="__RefHeading___liste_des_publications_9"/><text:bookmark-end text:name="liste_des_publications"/></text:h>
      <text:p text:style-name="Text_20_body">Mémoire de recherche 2012 : Comment se construit un social business model ? Le cas vitamine T.<text:line-break/>
1 manuscrit soumis à la RFG en mars 2014<text:line-break/></text:p>
      <text:h text:style-name="Heading_20_5" text:outline-level="5"><text:bookmark-start text:name="__RefHeading___considerez-vous_le_theme_de_l_ess_comme_un_theme_central_ou_bien_secondaire_de_vos_activites_de_recherche_10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10"/><text:bookmark-end text:name="considerez-vous_le_theme_de_l_ess_comme_un_theme_central_ou_bien_secondaire_de_vos_activites_de_recherche"/></text:h>
      <text:p text:style-name="Text_20_body">… </text:p>
      <text:h text:style-name="Heading_20_5" text:outline-level="5"><text:bookmark-start text:name="__RefHeading___activites_d_enseignement_liees_a_l_ess_11"/><text:bookmark-start text:name="activites_d_enseignement_liees_a_l_ess"/>Activités d’enseignement liées à l’ESS<text:bookmark-end text:name="__RefHeading___activites_d_enseignement_liees_a_l_ess_11"/><text:bookmark-end text:name="activites_d_enseignement_liees_a_l_ess"/></text:h>
      <text:p text:style-name="Text_20_body">Co-encadrant pédagogique Enactus IAE Lil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01::36:30</meta:creation-date>
    <dc:creator>Generated</dc:creator>
    <dc:date>2026-08-13T01::36:30</dc:date>
    <dc:language>en-US</dc:language>
    <meta:editing-cycles>1</meta:editing-cycles>
    <meta:editing-duration>PT0S</meta:editing-duration>
    <dc:title>ranjatoelina_tantely_jeremy</dc:title>
  </office:meta>
</office:document-meta>
</file>