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faa12caed14c0b226b7c575165534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ospabe_sandrine"/><text:bookmark-start text:name="__RefHeading___sandrine_rospabe_1"/><text:bookmark-start text:name="sandrine_rospabe"/>Sandrine Rospabé<text:bookmark-end text:name="__RefHeading___sandrine_rospabe_1"/><text:bookmark-end text:name="sandrine_rospabe"/></text:h>
      <text:p text:style-name="Text_20_body"><draw:frame draw:style-name="media" draw:name="0" text:anchor-type="as-char" draw:z-index="0" svg:width="4.28625cm" style:rel-width="100%" svg:height="3.01625cm" style:rel-height="scale"><draw:image xlink:href="Pictures/1faa12caed14c0b226b7c57516553431.gif" xlink:type="simple" xlink:show="embed" xlink:actuate="onLoad"/></draw:frame></text:p>
      <text:p text:style-name="Text_20_body"><text:span text:style-name="Strong_20_Emphasis"><text:span text:style-name="underline">Mots clé</text:span></text:span> : éducation populaire, éducation à l'économie sociale et solidaire, entrepreneuriat collectif, jeunesse, coopératives, démocratie 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Économiques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Enseignante-chercheuse 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2-23-23-40-98
<text:line-break/><text:a xlink:type="simple" xlink:href="mailto:sandrine.rospabe@univ-rennes1.fr" text:style-name="Internet_20_link" text:visited-style-name="Visited_20_Internet_20_Link">sandrine.rospabe@univ-rennes1.fr</text:a></text:p>
      <text:h text:style-name="Heading_20_5" text:outline-level="5"><text:bookmark-start text:name="__RefHeading___etablissement_5"/><text:bookmark-start text:name="etablissement"/>Etablissement<text:bookmark-end text:name="__RefHeading___etablissement_5"/><text:bookmark-end text:name="etablissement"/></text:h>
      <text:p text:style-name="Text_20_body">Université de Rennes 1<text:line-break/>
IUT de Rennes, département Carrières Sociales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LiRIS (Laboratoire interdisciplinaire de Recherche en Innovations Sociétales)<text:line-break/>
EA 7481<text:line-break/>
UFR Sciences Sociales / Université de Rennes2<text:line-break/></text:p>
      <text:h text:style-name="Heading_20_5" text:outline-level="5"><text:bookmark-start text:name="__RefHeading___activites_liees_a_l_ess_7"/><text:bookmark-start text:name="activites_liees_a_l_ess"/>Activités liées à l’ESS<text:bookmark-end text:name="__RefHeading___activites_liees_a_l_ess_7"/><text:bookmark-end text:name="activites_liees_a_l_ess"/></text:h>
      <text:p text:style-name="Text_20_body"><text:span text:style-name="underline">Responsabilités scientifiques</text:span><text:line-break/>
- 2019-: Membre du Conseil d'Unité du LiRIS. Responsable suppléante de l'axe 2 “Normes, Vulnérabilités et Solidarités”. </text:p>
      <text:p text:style-name="Text_20_body"><text:span text:style-name="underline">Responsabilités pédagogiques</text:span><text:line-break/>
- 2015-2019: Co-créatrice et co-responsable pédagogique du Diplôme Universitaire (DU) “Education Populaire et Transformation sociale”<text:line-break/></text:p>
      <text:p text:style-name="Text_20_body"><text:span text:style-name="underline">Autres responsabilités</text:span><text:line-break/>
- 2019-: Membre du groupe de travail Ressourc'ESS à L'ESPER: conception d'outils pédagogiques en ESS<text:line-break/></text:p>
      <text:p text:style-name="Text_20_body"><text:span text:style-name="underline">Construction et animation d'outils pédagogiques</text:span><text:line-break/>
- 2012-2016: co-créatrice d'un jeu pédagogique de découverte de l'ESS “traité ZZ” <text:a xlink:type="simple" xlink:href="https://ressourcess.fr/ressource/le-traite-zz/" text:style-name="Internet_20_link" text:visited-style-name="Visited_20_Internet_20_Link">https://ressourcess.fr/ressource/le-traite-zz/</text:a><text:line-break/>
- 2016-: Multiples séances d'animation du jeu “traité ZZ” (en milieu scolaire et universitaire)</text:p>
      <text:p text:style-name="Text_20_body"><text:span text:style-name="underline">Interventions de sensibilisation tout public / tables rondes / émission de radio</text:span><text:line-break/>
- 2015, <text:span text:style-name="Emphasis">L'ESS une opportunité pour les jeunes</text:span>, table ronde organisée par Rich'ESS, Saint Brieuc, 2 décembre  <text:line-break/>
- 2016, <text:span text:style-name="Emphasis"> Peut-on vivre ensemble sans faire ensemble?</text:span>, table ronde organisée par l'ESPER, Paris, 6 avril. <text:line-break/>
- 2017, <text:span text:style-name="Emphasis"> L'économie peut-elle être sociale et solidaire?</text:span>, conférence, Assemblée Générale des PEP56, Vannes, 16 mai.<text:line-break/>
- 2017, <text:span text:style-name="Emphasis"> L'ESS, c'est quoi, c'est qui? </text:span>, café citoyen “Travailler dans l’ESS” – Mois de l’ESS,
St Senoux (35), 9 novembre <text:line-break/>
- 2020, <text:span text:style-name="Emphasis">ESS et Education populaire, je t'aime… moi non plus?</text:span>, émission de radio Ladio Laser, 27 novembre. <text:a xlink:type="simple" xlink:href="https://www.radiolaser.fr/ESS-et-education-populaire-je-t-aime-moi-non-plus_a28919.html" text:style-name="Internet_20_link" text:visited-style-name="Visited_20_Internet_20_Link">https://www.radiolaser.fr/ESS-et-education-populaire-je-t-aime-moi-non-plus_a28919.html</text:a><text:line-break/>
- 2020, <text:span text:style-name="Emphasis">Entreprendre : des jeun’ESS engagées</text:span>, webinaire, CRESS Nouvelle-Aquitaine, 17 décembre. <text:a xlink:type="simple" xlink:href="https://www.facebook.com/CRESSNouvelleAquitaine/videos/1775826375916086/" text:style-name="Internet_20_link" text:visited-style-name="Visited_20_Internet_20_Link">https://www.facebook.com/CRESSNouvelleAquitaine/videos/1775826375916086/</text:a><text:line-break/>
- 2021, <text:span text:style-name="Emphasis"> La coopération et l’éducation à l’ESS pour transformer la société ?</text:span>, table ronde organisée pour les 10 ans de l'ESPER, 20 janvier (en visio).<text:a xlink:type="simple" xlink:href="https://lesper.fr/revivez-les-10-ans-de-lesper-2-tables-rondes-en-video/" text:style-name="Internet_20_link" text:visited-style-name="Visited_20_Internet_20_Link">https://lesper.fr/revivez-les-10-ans-de-lesper-2-tables-rondes-en-video/</text:a><text:line-break/>
- 2021, <text:span text:style-name="Emphasis">Les SHS au service de l’innovation sociale d’un territoire. Le projet Coopeec</text:span>, intervention au congrès C.U.R.I.E, 10 juin (en visio).<text:line-break/></text:p>
      <text:p text:style-name="Text_20_body"><text:span text:style-name="underline"> Interventions d'animation-formation</text:span><text:line-break/>
- 2015, <text:span text:style-name="Emphasis">Eduquer à l’économie sociale et solidaire, quelle(s) démarche(s) pédagogique(s), quels outils ? »</text:span>, séminaire de formation Piments, Paris, 26 mars.<text:line-break/>
- 2016, <text:span text:style-name="Emphasis">La parallèle de l'ESS et de l'éducation populaire</text:span>, forum de la formation DESJEPS, Collège Coopératif en Bretagne, Rennes, 25 mars.<text:line-break/>
- 2018, <text:span text:style-name="Emphasis"> Education à l’ESS : quels enjeux ? </text:span>, atelier Développer des compétences, 11e Rencontres Nationales de l'Education, Rennes, 5 avril. <text:line-break/>
- 2019 et 2020, <text:span text:style-name="Emphasis">L’économie sociale et solidaire… ou comment faire de l’économie autrement?</text:span>, Plan académique de formation, Saint Brieuc (2019) et Rennes (2020).  </text:p>
      <text:p text:style-name="Text_20_body"><text:span text:style-name="underline">Conférences en milieu scolaire/universitaire</text:span><text:line-break/>
- 2018, <text:span text:style-name="Emphasis"> L'éducation à l'économie sociale et solidaire. Pour une réappropriation citoyenne de l'économie</text:span>, conférence “les mardis de l'ESS à Lyon 2”, Lyon, 23 janvier.<text:line-break/>
- 2018, <text:span text:style-name="Emphasis">L’économie sociale et solidaire… ou comment faire de l’économie autrement?</text:span>, Forum ESS, Lycée Loth Pontivy, 23 novembre.</text:p>
      <text:h text:style-name="Heading_20_5" text:outline-level="5"><text:bookmark-start text:name="__RefHeading___communications_en_colloque_8"/><text:bookmark-start text:name="communications_en_colloque"/>Communications en colloque<text:bookmark-end text:name="__RefHeading___communications_en_colloque_8"/><text:bookmark-end text:name="communications_en_colloque"/></text:h>
      <text:p text:style-name="Text_20_body">- Ollivier, C et <text:span text:style-name="Strong_20_Emphasis">S. Rospabé</text:span> (2021), “Quel impact d’une gouvernance holacratique sur la démocratie au travail ?
Etude de cas d’une coopérative de commerce alimentaire biologique.”, Forum mondial Démocratiser le travail, Panel Gouvernance démocratique – 5 octobre 2021 (en visio).<text:line-break/>
- Ollivier, C et <text:span text:style-name="Strong_20_Emphasis">S. Rospabé</text:span> (2021), “Les paradoxes de la libération sur l’organisation et l’expérience du travail. Etude de cas d’une coopérative de commerce alimentaire biologique.”, Congrès de l’AFS, Communication pour le RT25, 9 Juillet (en visio).<text:line-break/>
- Gouzien, A. et <text:span text:style-name="Strong_20_Emphasis">S. Rospabé</text:span> (2019), “Action commune partenariale, empowerment et culture de l’ESS
Quatre cas de coopératives éphémères de jeunes majeurs en Bretagne”, XIXème rencontre du RIUESS, Marne la Vallée, 15-17 mai.<text:line-break/>
- Lion, C. et <text:span text:style-name="Strong_20_Emphasis">S. Rospabé</text:span> (2018), “Quelle gouvernance démocratique au sein des coopératives d’activités et d’emplois ? Le cas de Coodémarrage”, 28e colloque de l'ADDES, 9 octobre.<text:line-break/>
- Maunaye, E. et <text:span text:style-name="Strong_20_Emphasis">S. Rospabé</text:span> (2015), “Comment concilier participation citoyenne et entrepreneuriat chez les jeunes? L'exemple des Coopératives Jeunesse de Services”, Colloque “Jeunesse(s), Engagement(s), Association(s) et Participation(s), Figeac, 4-5 juin.<text:line-break/>
- Maunaye, E. et <text:span text:style-name="Strong_20_Emphasis">S. Rospabé</text:span> (2015), “Les Coopératives Jeunesse de Services: un projet de participation et d’entrepreneuriat gagnant‐gagnant pour les jeunes et les acteurs de l’ESS?”, XVe rencontres du RIUESS, 27-29 mai.<text:line-break/>
- Carimentrand, A et <text:span text:style-name="Strong_20_Emphasis">S. Rospabé</text:span> (2014),”Pourquoi et comment former les animateurs socioculturels à l’économie sociale et solidaire ?“, XIVe rencontres du RIUESS, 21-23 mai. (en coll. avec )<text:line-break/>
- <text:span text:style-name="Strong_20_Emphasis">Rospabé, S.</text:span> (2013), “L'éducation à l'ESS: nouveau champ d'action pour l'animation socioculturelle?”, 6e colloque international du RIA, 29-31 octobre.<text:line-break/>
- <text:span text:style-name="Strong_20_Emphasis">Rospabé, S.</text:span> (2013), “En quoi les acteurs associatif de l'éducation à la citoyenneté internationale (EACI) amènent-ils une réflexion-action génératrice de bien-être individuel et collectif?”, colloque CPER Pays de la Loire, 28-29 novembre. (en coll. avec Y. Clech et J-L. Biche)</text:p>
      <text:h text:style-name="Heading_20_5" text:outline-level="5"><text:bookmark-start text:name="__RefHeading___publications_en_lien_avec_l_ess_9"/><text:bookmark-start text:name="publications_en_lien_avec_l_ess"/>Publications (en lien avec l'ESS)<text:bookmark-end text:name="__RefHeading___publications_en_lien_avec_l_ess_9"/><text:bookmark-end text:name="publications_en_lien_avec_l_ess"/></text:h>
      <text:p text:style-name="Text_20_body"><text:span text:style-name="underline">Revue à comité de lecture</text:span><text:line-break/>
- <text:span text:style-name="Strong_20_Emphasis">Rospabé S.</text:span>, H Lebreton, E. Maunaye (2017), « Les Coopératives Jeunesse de Services importées du Québec : pour un rapprochement des acteurs « économiques » et « éducatifs » de l’ESS», RECMA Revue Internationale de l’économie sociale, n°344, p.89-102<text:line-break/></text:p>
      <text:p text:style-name="Text_20_body"><text:span text:style-name="underline"> Autre revue</text:span><text:line-break/>
- <text:span text:style-name="Strong_20_Emphasis">Rospabé, S.</text:span> (2014), “L'éducation à l'ESS: nouveau champ d'action pour l'animation socioculturelle?” <text:span text:style-name="Emphasis">Revue Internationale Animation, Territoires et Pratiques Socioculturelles</text:span>, n°6, pp. 105-118. <text:a xlink:type="simple" xlink:href="http://www.atps.uqam.ca/numero/n6/pdf/ATPS_Rospabe_2014.pdf" text:style-name="Internet_20_link" text:visited-style-name="Visited_20_Internet_20_Link">http://www.atps.uqam.ca/numero/n6/pdf/ATPS_Rospabe_2014.pdf</text:a><text:line-break/></text:p>
      <text:p text:style-name="Text_20_body"><text:span text:style-name="underline">Ouvrage collectif</text:span><text:line-break/>
- Carimentrand A., Chevallier M. &amp; <text:span text:style-name="Strong_20_Emphasis">S. Rospabé</text:span> (2017), <text:span text:style-name="Emphasis">Animation et Economie sociale et solidaire</text:span>, Carrières Sociales Edition, coll. 100000 environ.<text:line-break/>
- <text:span text:style-name="Strong_20_Emphasis">Rospabé S.</text:span>, H Lebreton, E. Maunaye, &amp; M.L. Point (2016), « Les Coopératives Jeunesse de Services: Adaptation au contexte français  d’un  projet québécois d’éducation à l’entrepreneuriat coopératif des jeunes » in <text:span text:style-name="Emphasis">Formes et fondements de la créativité dans l'ESS</text:span>, ss la dir. L. Lethielleux et M. Combes-Joret, édition EPURE.<text:line-break/></text:p>
      <text:p text:style-name="Text_20_body"><text:span text:style-name="underline">Autres publications</text:span><text:line-break/>
- Carimentrand A., Chevallier M. et <text:span text:style-name="Strong_20_Emphasis">S. Rospabé</text:span> (2020), “Quelle articulation entre éducation populaire et ESS ?”, <text:span text:style-name="Emphasis">Le Journal de l’Animation</text:span>, n°212, p. 30-32.<text:line-break/>
- <text:span text:style-name="Strong_20_Emphasis">Rospabé, S.</text:span> et Poisson, A. (2017), “Y a-t-il un « modèle » coopératives éphémères dans les quartiers politique de la ville?”, <text:span text:style-name="Emphasis">Idées et Territoires</text:span>, n°1, RésoVilles, pp.26-31. <text:a xlink:type="simple" xlink:href="http://www.resovilles.com/wp-content/uploads/2017/12/idees_territoires_web.pdf" text:style-name="Internet_20_link" text:visited-style-name="Visited_20_Internet_20_Link">http://www.resovilles.com/wp-content/uploads/2017/12/idees_territoires_web.pdf</text:a><text:line-break/>
- <text:span text:style-name="Strong_20_Emphasis">Rospabé, S.</text:span> (2016), « L’éducation à l’ESS auprès des jeunes, pourquoi et comment ? », <text:span text:style-name="Emphasis">Animation et Education</text:span>, n°255, pp. 22-25. <text:a xlink:type="simple" xlink:href="http://animeduc.occe.coop/spip.php?page=sommaire_revue&amp;id=255" text:style-name="Internet_20_link" text:visited-style-name="Visited_20_Internet_20_Link">http://animeduc.occe.coop/spip.php?page=sommaire_revue&amp;id=255</text:a><text:line-break/>
- <text:span text:style-name="Strong_20_Emphasis">Rospabé, S.</text:span> (2014), “Quand les éducations se rapprochent”, <text:span text:style-name="Emphasis">Altermondes</text:span>, n°17 hors série, p.33.<text:line-break/>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Oui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2020-2021:<text:line-break/>
- En 2e année de DUT Carrières Sociales (option « animation sociale et socio-culturelle »), IUT de Rennes: introduction à l’ESS (20h) (2004-)<text:line-break/>
- En Master 1 “Economie sociale et solidaire”, Université de Rennes2 : Jeunesse, ESS et éducation populaire (12h) (2017-)<text:line-break/>
- Diplôme “Chargé.e de projets solidaires locaux”, Collège Coopératif en Bretagne: ESS et éducation populaire (7h) (2020-)<text:line-break/>
Antérieurement:<text:line-break/>
- En DU “Education Populaire et transformation sociale”, IUT de Rennes: économie et éducation populaire (10,5h). (2016-2019)<text:line-break/>
- En Master 2 “Analyse de projets et développement local”, Université de Rennes1 : ESS (9h) (2013-2018)<text:line-break/>
- En DEJEPS à Askoria: Découverte de l'ESS (7h) (2011-2017)<text:line-break/>
- En DHEPS au Collège Coopératif en Bretagne: Découverte de l'ESS (7h) (2014-2015)<text:line-break/>
- En DESJEPS au Collège Coopératif en Bretagne: ESS et éducation populaire (7h) (2015-2016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14::56:01</meta:creation-date>
    <dc:creator>Generated</dc:creator>
    <dc:date>2026-09-17T14::56:01</dc:date>
    <dc:language>en-US</dc:language>
    <meta:editing-cycles>1</meta:editing-cycles>
    <meta:editing-duration>PT0S</meta:editing-duration>
    <dc:title>rospabe_sandrine</dc:title>
  </office:meta>
</office:document-meta>
</file>