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simon_eric"/><text:bookmark-start text:name="__RefHeading___eric_simon_1"/><text:bookmark-start text:name="eric_simon"/>Eric Simon<text:bookmark-end text:name="__RefHeading___eric_simon_1"/><text:bookmark-end text:name="eric_simon"/></text:h>
      <text:p text:style-name="Text_20_body"><text:span text:style-name="Strong_20_Emphasis"><text:span text:style-name="underline">Mots clé</text:span></text:span> : Innovation, Stratégies de développement durable, RSE </text:p>
      <text:h text:style-name="Heading_20_5" text:outline-level="5"><text:bookmark-start text:name="__RefHeading___coordonnees_2"/><text:bookmark-start text:name="coordonnees"/>Coordonnées<text:bookmark-end text:name="__RefHeading___coordonnees_2"/><text:bookmark-end text:name="coordonnees"/></text:h>
      <text:p text:style-name="Text_20_body">01 40 53 99 99<text:line-break/>
<text:a xlink:type="simple" xlink:href="mailto:esimon@groupeisc.com" text:style-name="Internet_20_link" text:visited-style-name="Visited_20_Internet_20_Link">esimon@groupeisc.com</text:a></text:p>
      <text:h text:style-name="Heading_20_5" text:outline-level="5"><text:bookmark-start text:name="__RefHeading___etablissement_3"/><text:bookmark-start text:name="etablissement"/>Etablissement<text:bookmark-end text:name="__RefHeading___etablissement_3"/><text:bookmark-end text:name="etablissement"/></text:h>
      <text:p text:style-name="Text_20_body">ISC Paris</text:p>
      <text:h text:style-name="Heading_20_5" text:outline-level="5"><text:bookmark-start text:name="__RefHeading___laboratoire_de_rattachement_4"/><text:bookmark-start text:name="laboratoire_de_rattachement"/>Laboratoire de rattachement<text:bookmark-end text:name="__RefHeading___laboratoire_de_rattachement_4"/><text:bookmark-end text:name="laboratoire_de_rattachement"/></text:h>
      <text:p text:style-name="Text_20_body">ISC Paris, GRANEM</text:p>
      <text:h text:style-name="Heading_20_5" text:outline-level="5"><text:bookmark-start text:name="__RefHeading___activites_de_recherche_liees_a_l_ess_5"/><text:bookmark-start text:name="activites_de_recherche_liees_a_l_ess"/>Activités de recherche liées à l’ESS<text:bookmark-end text:name="__RefHeading___activites_de_recherche_liees_a_l_ess_5"/><text:bookmark-end text:name="activites_de_recherche_liees_a_l_ess"/></text:h>
      <text:h text:style-name="Heading_20_5" text:outline-level="5"><text:bookmark-start text:name="__RefHeading___liste_des_publications_6"/><text:bookmark-start text:name="liste_des_publications"/>Liste des publications<text:bookmark-end text:name="__RefHeading___liste_des_publications_6"/><text:bookmark-end text:name="liste_des_publications"/></text:h>
      <text:p text:style-name="Text_20_body">- Simon E., (2007), « La confiance dans tous ses états », Revue Française de Gestion, juin-juillet 2007, N°175, pp 83-94. <text:line-break/>
- Dumoulin R., Simon E., (2008), « Innovation et tradition : les 2 faces d’une même pièce ? », Gestion 2000, N° 3/08, mai – juin. <text:line-break/>
- Dumoulin R.,Simon E., (2008), « L’innovation, un désavantage concurrentiel ? Quand la tradition impose sa loi : le cas de la lutherie électrique », Gestion 2000, N° 3/08, mai – juin. <text:line-break/>
-  Simon E., Taddei JC., Terblanche N., (2009), « The Need for a Marketing Reform : The Wines of the Loire », Journal of International Food &amp; Agribusiness Marketing, A paraître<text:line-break/>
- Simon E., (2009), « Confiance ou contrat ? Des liens complexes … », Gestion 2000, N° 4/09, juillet – août. <text:line-break/>
- Pariente G., Pesqueux Y., Simon E., (2010), « Les dérives éthiques dans l’entreprise », Management et Avenir, N°33, pp 318-324, mars. <text:line-break/>
- Noblet JP., Simon E., (2010), « Capacité d’absorption : revue de littérature, opérationnalisation et exploration », Gestion 2000, 2010, à paraître<text:line-break/>
- Noblet JP., Simon E., (2010), « La capacité d’absorption : un état de l’art », Management et Avenir, N°35, pp 33-50, à paraître <text:line-break/></text:p>
      <text:h text:style-name="Heading_20_5" text:outline-level="5"><text:bookmark-start text:name="__RefHeading___considerez-vous_le_theme_de_l_ess_comme_un_theme_central_ou_bien_secondaire_de_vos_activites_de_recherche_7"/><text:bookmark-start text:name="considerez-vous_le_theme_de_l_ess_comme_un_theme_central_ou_bien_secondaire_de_vos_activites_de_recherche"/>Considérez-vous le thème de l’ESS comme un thème central (ou bien secondaire) de vos activités de recherche?<text:bookmark-end text:name="__RefHeading___considerez-vous_le_theme_de_l_ess_comme_un_theme_central_ou_bien_secondaire_de_vos_activites_de_recherche_7"/><text:bookmark-end text:name="considerez-vous_le_theme_de_l_ess_comme_un_theme_central_ou_bien_secondaire_de_vos_activites_de_recherche"/></text:h>
      <text:p text:style-name="Text_20_body">Secondaire</text:p>
      <text:h text:style-name="Heading_20_5" text:outline-level="5"><text:bookmark-start text:name="__RefHeading___activites_d_enseignement_liees_a_l_ess_8"/><text:bookmark-start text:name="activites_d_enseignement_liees_a_l_ess"/>Activités d’enseignement liées à l’ESS<text:bookmark-end text:name="__RefHeading___activites_d_enseignement_liees_a_l_ess_8"/><text:bookmark-end text:name="activites_d_enseignement_liees_a_l_ess"/></text:h>
      <text:p text:style-name="Text_20_body">- interventions dans des formations sur le thème de la R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4::26:40</meta:creation-date>
    <dc:creator>Generated</dc:creator>
    <dc:date>2026-09-10T14::26:40</dc:date>
    <dc:language>en-US</dc:language>
    <meta:editing-cycles>1</meta:editing-cycles>
    <meta:editing-duration>PT0S</meta:editing-duration>
    <dc:title>simon_eric</dc:title>
  </office:meta>
</office:document-meta>
</file>